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горячей-линии-по-вопросам-организации-питания-в-общеобразовательных-организациях"/>О «горячей линии» по вопросам организации питания в общеобразовательных организациях<text:bookmark-end text:name="о-горячей-линии-по-вопросам-организации-питания-в-общеобразовательных-организациях"/></text:h>
      <text:p text:style-name="First_20_paragraph">04.09.2021</text:p>
      <text:p text:style-name="Text_20_body">Территориальный отдел Управления Роспотребнадзора по г. Москве в Зеленоградском АО <text:span text:style-name="T1">с 6 по 17 сентября 2021 года</text:span> проводит тематическое консультирование граждан по вопросам организации питания в школах.</text:p>
      <text:p text:style-name="Text_20_body">В рамках тематического консультирования родители смогут задать вопросы по питанию детей в школе. Специалисты дадут разъяснения как часто должны питаться дети, что необходимо ребенку в рационе питания, как должно быть организовано горячее питание в школах, что делать, если питание в школе не отвечает установленным нормам, как организовать в школе питание ребенка, которому необходима особая диета, что нужно знать о нормативных документах и действующих санитарных правилах.</text:p>
      <text:p text:style-name="Text_20_body">Консультирование проводится по телефону: <text:span text:style-name="T1">8 (499) 735-32-86</text:span> (по вопросам санитарно-эпидемиологического благополучия). Обращения по телефонам принимаются по рабочим дням с <text:span text:style-name="T1">09.00 до 18.00 (с понедельника по четверг), с 09.00 до 16.45 (по пятницам), обеденный перерыв с 13.00 до 13.45.</text:span></text:p>
      <text:p text:style-name="Text_20_body">Вы можете обратиться для оказания Вам помощи в составлении проектов претензий, исковых заявлений, жалоб, обращений на некачественное питание в школах по адресу: <text:span text:style-name="T1">124489, г. Москва, г. Зеленоград, Каштановая аллея, д. 6, стр. 1.</text:span></text:p>
      <text:p text:style-name="Text_20_body">Свои обращения вы можете также направить по электронной почте: <text:span text:style-name="T1">zelto@mail.ru</text:span></text:p>
      <text:p text:style-name="Text_20_body">Также информацию можно получить в круглосуточном режиме по телефону Единого консультационного центра Роспотребнадзора <text:span text:style-name="T1">8(800)555-49-43</text:span> (звонок бесплатный). По всем поступающим вопросам специалистами будут даны разъяснения.</text:p>
      <text:p text:style-name="Text_20_body">Роспотребнадзор напоминает, что с началом нового учебного года для учеников 1-4 классов организовано бесплатное горячее питание в школах.</text:p>
      <text:p text:style-name="Text_20_body">Также Роспотребнадзором разработаны методические рекомендации для образовательных организаций <text:a xlink:type="simple" xlink:href="https://www.rospotrebnadzor.ru/documents/details.php?ELEMENT_ID=14660" office:name=""><text:span text:style-name="Definition">«Рекомендации по организации питания для обучающихся общеобразовательных организаций»</text:span></text:a> .</text:p>
      <text:p text:style-name="Text_20_body">Кроме того, в помощь потребителям создан и действует Государственный информационный ресурс в сфере защиты прав потребителей, где размещена вся необходимая информация, в том числе о предприятиях, производящих и реализующих фальсифицированную пищевую продукцию.</text:p>
      <text:p text:style-name="Text_20_body">Ситуация по надзору за организацией питания в образовательных организациях остается на контроле территориального отдела Управления Роспотребнадзора по г. Москве в Зеленоградском административном округе.</text:p>
      <text:p text:style-name="Text_20_body"><text:line-break/></text:p>
      <text:p text:style-name="Text_20_body">Адрес страницы: <text:a xlink:type="simple" xlink:href="http://st-krukovo.mos.ru/presscenter/news/detail/10230401.html" office:name=""><text:span text:style-name="Definition">http://st-krukovo.mos.ru/presscenter/news/detail/1023040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59:31Z</meta:creation-date>
    <dc:date>2023-07-04T11:59:31Z</dc:date>
  </office:meta>
</office:document-meta>
</file>