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проведении-общественных-обсуждений"/>Уведомление о проведении общественных обсуждений<text:bookmark-end text:name="уведомление-о-проведении-общественных-обсуждений"/></text:h>
      <text:p text:style-name="First_20_paragraph">05.03.2022</text:p>
      <text:p text:style-name="Text_20_body">В соответствии с Федеральным законом от 23.11.1995 № 174-ФЗ «Об экологической экспертизе», Приказом Министерства природных ресурсов и экологии Российской Федерации от 01.12.2020 № 999 «Об утверждении требований к материалам оценки воздействия на окружающую среду» на общественные обсуждения представляется проект технической документации и предварительные материалы оценки воздействия на окружающую среду на планируемую хозяйственную деятельность: «Технология зимней уборки проезжей части магистралей, улиц, проездов и площадей (объектов дорожного хозяйства г. Москвы) с применением противогололедных реагентов и гранитного щебня фракции 2-5 мм».</text:p>
      <text:p text:style-name="Text_20_body"><text:span text:style-name="T1">Заказчик:</text:span> Департамент жилищно-коммунального хозяйства города Москвы (ДЖКХ города Москвы). </text:p>
      <text:p text:style-name="Text_20_body">Адрес: 109012, г. Москва, Богоявленский пер., д.6, стр.2. Телефон:8 (495) 957-7393, факс: 8 (495) 621-3604, </text:p>
      <text:p text:style-name="Text_20_body">e-mail: dzhkh@mos.ru, </text:p>
      <text:p text:style-name="Text_20_body">официальный сайт: <text:a xlink:type="simple" xlink:href="http://www.mos.ru/dgkh" office:name=""><text:span text:style-name="Definition">http://www.mos.ru/dgkh</text:span></text:a>. </text:p>
      <text:p text:style-name="Text_20_body">ИНН 7703276615, ОГРН 1037700110238.</text:p>
      <text:p text:style-name="Text_20_body"><text:span text:style-name="T1">Исполнитель работ по оценке воздействия на окружающую среду:</text:span> ООО «Экология комплексных проектов». </text:p>
      <text:p text:style-name="Text_20_body">Адрес: 105318, г. Москва, Измайловское шоссе, д. 28, офис 317.<text:line-break/>e-mail: <text:a xlink:type="simple" xlink:href="mailto:ecoecp@mail.ru" office:name=""><text:span text:style-name="Definition">ecoecp@mail.ru</text:span></text:a>. ИНН 7718530744, ОГРН 1047796900370.</text:p>
      <text:p text:style-name="Text_20_body"><text:span text:style-name="T1">Наименование планируемой хозяйственной деятельности:</text:span> «Технология зимней уборки проезжей части магистралей, улиц, проездов и площадей (объектов дорожного хозяйстваг. Москвы) с применением противогололедных реагентов и гранитного щебня фракции 2-5 мм».</text:p>
      <text:p text:style-name="Text_20_body"><text:span text:style-name="T1">Место реализации:</text:span> город Москва.</text:p>
      <text:p text:style-name="Text_20_body"><text:span text:style-name="T1">Цель намечаемой деятельности:</text:span> зимнее содержание объектов дорожного хозяйства г. Москвы в соответствии с требованиями нормативно-правовых актов и норм.</text:p>
      <text:p text:style-name="Text_20_body"><text:span text:style-name="T1">Сроки проведения оценки воздействия на окружающую среду:</text:span> ноябрь 2021 г. – апрель 2022 г.</text:p>
      <text:p text:style-name="Text_20_body"><text:span text:style-name="T1">Орган, ответственный за организацию общественного обсуждения</text:span>: Управа района Старое Крюково города Москвы.</text:p>
      <text:p text:style-name="Text_20_body"><text:span text:style-name="T1">Объект общественных обсуждений:</text:span> проект технической документации, предварительные материалы ОВОС.</text:p>
      <text:p text:style-name="Text_20_body"><text:span text:style-name="T1">Места размещения и доступности объекта общественного обсуждения:</text:span> Управа района Старое Крюково города Москвы, </text:p>
      <text:p text:style-name="Text_20_body">с понедельника по четверг с 08:00 до 17:00, в пятницу с 08:00 до 15:45,</text:p>
      <text:p text:style-name="Text_20_body">по адресу: г. Москва, Зеленоград, корпус 830, пом.9, </text:p>
      <text:p text:style-name="Text_20_body">а также на сайтах: ДЖКХ города Москвы <text:a xlink:type="simple" xlink:href="http://www.mos.ru/dgkh" office:name=""><text:span text:style-name="Definition">http://www.mos.ru/dgkh</text:span></text:a>, </text:p>
      <text:p text:style-name="Text_20_body">Управы района Старое Крюково города Москвы https://st-krukovo.mos.ru/.</text:p>
      <text:p text:style-name="Text_20_body"><text:span text:style-name="T1">Сроки доступности объекта общественного обсуждения:</text:span> 09.03.2022 – 19.04.2022.</text:p>
      <text:p text:style-name="Text_20_body"><text:span text:style-name="T1">Форма проведения общественного обсуждения:</text:span> опрос.</text:p>
      <text:p text:style-name="Text_20_body"><text:span text:style-name="T1">Сроки проведения общественного обсуждения:</text:span> 09.03.2022 – 09.04.2022.</text:p>
      <text:p text:style-name="Text_20_body"><text:span text:style-name="T1">Место размещения и сбора опросных листов:</text:span> Управа района Старое Крюково города Москвы, с понедельника по четверг с 08:00 до 17:00, в пятницу с 08:00 до 15:45, по адресу: г. Москва, Зеленоград, корпус 830, пом.9, </text:p>
      <text:p text:style-name="Text_20_body">а также на сайтах: ДЖКХ города Москвы <text:a xlink:type="simple" xlink:href="http://www.mos.ru/dgkh" office:name=""><text:span text:style-name="Definition">http://www.mos.ru/dgkh</text:span></text:a>, </text:p>
      <text:p text:style-name="Text_20_body">Управы района Старое Крюково города Москвы https://st-krukovo.mos.ru/.</text:p>
      <text:p text:style-name="Text_20_body">Заполненные опросные листы принимаются в Управе района Старое Крюково города Москвы с понедельника по четверг с 08:00 до 17:00, в пятницу с 08:00 до 15:45, по адресу: г. Москва, Зеленоград, корпус 830, пом.9, в электронном виде по адресу электронной почты: uprsk@mos.ru.</text:p>
      <text:p text:style-name="Text_20_body">Представление замечаний и предложений будет осуществляться в форме опросных листов. </text:p>
      <text:p text:style-name="Text_20_body">Представить опросные листы можно в период проведения общественных обсуждений (09.03.2022 – 09.04.2022), а также в течение 10 календарных дней после окончания срока общественных обсуждений (до 19.04.2022) по адресу сбора опросных листов: г. Москва, Зеленоград, корпус 830, пом.9, а также на электронную почту uprsk@mos.ru.</text:p>
      <text:p text:style-name="Text_20_body"><text:span text:style-name="T1">Опросный лист и Материалы - прикрепленные файлы ниже</text:span></text:p>
      <text:p text:style-name="Text_20_body"><text:line-break/></text:p>
      <text:p text:style-name="Text_20_body">Адрес страницы: <text:a xlink:type="simple" xlink:href="http://st-krukovo.mos.ru/presscenter/news/detail/10664089.html" office:name=""><text:span text:style-name="Definition">http://st-krukovo.mos.ru/presscenter/news/detail/10664089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16:44:38Z</meta:creation-date>
    <dc:date>2025-02-18T16:44:38Z</dc:date>
  </office:meta>
</office:document-meta>
</file>