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853-прошли-беседы-с-учащимися-и-родителями-о-недопустимости-курения"/>В школе № 853 прошли беседы с учащимися и родителями о недопустимости курения<text:bookmark-end text:name="в-школе-853-прошли-беседы-с-учащимися-и-родителями-о-недопустимости-курения"/></text:h>
      <text:p text:style-name="First_20_paragraph">22.11.2022</text:p>
      <text:p text:style-name="Text_20_body">В школе № 853 сотрудники Отдела по делам несовершеннолетних ОМВД по районам Силино и Старое Крюково Е.А. Чистова и О.М. Кузнецова провели профилактические беседы с учащимися 7-х и 9-х классов.</text:p>
      <text:p text:style-name="Text_20_body">Они напомнили школьникам о вреде курения, а также квалифицированно рассказали об ответственности несовершеннолетних за нарушения законов и подзаконных актов Российской Федерации, касающихся запрета табакокурения.</text:p>
      <text:p text:style-name="Text_20_body">Разговор о недопустимости курения в образовательной среде продолжился на родительском собрании. Речь шла не только об ответственности несовершеннолетних за табакокурение, но и об ответственности родителей за поведение своих детей. Родители получили практические рекомендации – как защитить детей от пагубных привычек. Участники собрания задавали множество вопросов и сотрудникам полиции, и директору Анатолию Сергеевичу Ващилину, и заместителю директора Ирине Валентиновне Тюриной. Так что разговор получился живой и конструктивный.</text:p>
      <text:p text:style-name="Text_20_body"><text:line-break/></text:p>
      <text:p text:style-name="Text_20_body">Адрес страницы: <text:a xlink:type="simple" xlink:href="http://st-krukovo.mos.ru/presscenter/news/detail/11241156.html" office:name=""><text:span text:style-name="Definition">http://st-krukovo.mos.ru/presscenter/news/detail/11241156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1:44:27Z</meta:creation-date>
    <dc:date>2023-07-04T11:44:27Z</dc:date>
  </office:meta>
</office:document-meta>
</file>