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еленоградцы-смогут-сдать-на-переработку-старую-электротехнику-в-трех-местах"/>Зеленоградцы смогут сдать на переработку старую электротехнику в трех местах<text:bookmark-end text:name="зеленоградцы-смогут-сдать-на-переработку-старую-электротехнику-в-трех-местах"/></text:h>
      <text:p text:style-name="First_20_paragraph">11.04.2023</text:p>
      <text:p text:style-name="Text_20_body">В Зеленограде 15 апреля пройдет очередная экологическая акция «ЭлектроВесна», организованная волонтерами и Объединением библиотек и культурных центров округа.</text:p>
      <text:p text:style-name="Text_20_body">Пункты сбора старой или вышедшей из строя бытовой техники и электроники будут работать с 12.00 до 16.00 на площади Шокина у МИЭТа, а с 15 до 18.00 – в «Озеропарке» возле корпуса 1002 и в деревне Брехово рядом с местным Домом культуры.</text:p>
      <text:p text:style-name="Text_20_body">– В ходе акции принимается любая электротехника: все что втыкается в розетку или работает от батареек, в том числе и провода. Расходники – лампочки, батарейки, картриджи, кассеты, диски и т.п., принимать не будут, – сообщили организаторы.</text:p>
      <text:p text:style-name="Text_20_body">В этом году собранной электротехнике постараются дать вторую жизнь. Пригодные к эксплуатации и восстановленные приборы передадут в благотворительные фонды, а те что не подлежат ремонту, отправят на переработку.</text:p>
      <text:p text:style-name="Text_20_body"><text:span text:style-name="T1">Фото dobrozelao.ru</text:span></text:p>
      <text:p text:style-name="Text_20_body"><text:line-break/></text:p>
      <text:p text:style-name="Text_20_body">Адрес страницы: <text:a xlink:type="simple" xlink:href="http://st-krukovo.mos.ru/presscenter/news/detail/11517062.html" office:name=""><text:span text:style-name="Definition">http://st-krukovo.mos.ru/presscenter/news/detail/11517062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4T11:44:16Z</meta:creation-date>
    <dc:date>2023-07-04T11:44:16Z</dc:date>
  </office:meta>
</office:document-meta>
</file>