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крыше-зеленоградского-колледжа-установлены-солнечные-панели"/>На крыше зеленоградского колледжа установлены солнечные панели<text:bookmark-end text:name="на-крыше-зеленоградского-колледжа-установлены-солнечные-панели"/></text:h>
      <text:p text:style-name="First_20_paragraph">23.05.2023</text:p>
      <text:p text:style-name="Text_20_body">Солнечные панели питают политехнический колледж №50 Зеленограда свежей и экологичной энергией.</text:p>
      <text:p text:style-name="Text_20_body">– Это не только помогает сохранить окружающую среду, но и снижает наши расходы на электричество. Установка солнечных панелей в нашем колледже помогает подготовить современные и высококвалифицированные кадры, – <text:a xlink:type="simple" xlink:href="https://vk.com/zelcollege50?w=wall-125278928_2330" office:name=""><text:span text:style-name="Definition">рассказали</text:span></text:a> в колледже.</text:p>
      <text:p text:style-name="Text_20_body">Студенты могут на практике познакомиться с возможностями использования альтернативных источников энергии, разобраться в процессах сбора, хранения и распределения электричества. Это расширяет их знания в области экологии, энергетики и технологии, что поможет в будущей профессии.</text:p>
      <text:p text:style-name="Text_20_body">– В одной панели находится 140 фотоэлементов. Один фотоэлемент вырабатывает 0,6 Вольта. Общая мощность одной панели – 270 Вт, – рассказал студент 2-го курса Михаил.</text:p>
      <text:p text:style-name="Text_20_body">Посмотреть видеоролик можно по <text:a xlink:type="simple" xlink:href="https://vk.com/zelcollege50?w=wall-125278928_2330" office:name=""><text:span text:style-name="Definition">ссылке</text:span></text:a>.</text:p>
      <text:p text:style-name="Text_20_body"><text:line-break/></text:p>
      <text:p text:style-name="Text_20_body">Адрес страницы: <text:a xlink:type="simple" xlink:href="http://st-krukovo.mos.ru/presscenter/news/detail/11595992.html" office:name=""><text:span text:style-name="Definition">http://st-krukovo.mos.ru/presscenter/news/detail/11595992.html</text:span></text:a></text:p>
      <text:p text:style-name="Text_20_body"><text:a xlink:type="simple" xlink:href="http://st-krukovo.mos.ru" office:name=""><text:span text:style-name="Definition">Управа района Старое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08T11:23:24Z</meta:creation-date>
    <dc:date>2025-02-08T11:23:24Z</dc:date>
  </office:meta>
</office:document-meta>
</file>