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ы-дворца-обменяли-собранные-пластиковые-пакеты-на-экоскамью"/>Волонтеры Дворца обменяли собранные пластиковые пакеты на экоскамью<text:bookmark-end text:name="волонтеры-дворца-обменяли-собранные-пластиковые-пакеты-на-экоскамью"/></text:h>
      <text:p text:style-name="First_20_paragraph">19.06.2023</text:p>
      <text:p text:style-name="Text_20_body">Волонтеры «Команды доброты» Зеленоградского Дворца творчества детей и молодежи провели первую экологическую акцию по сбору полиэтиленовых и пластиковых пакетов.</text:p>
      <text:p text:style-name="Text_20_body">– Все сырье принималось чистым, без крошек, остатков пищи, чеков и бумажных наклеек. Для этого не нужно было покупать новые пакеты, избавлялись от старых, ведь у каждого дома хранился тот самый «пакет с пакетами», который можно было принести во Дворце творчества и сдать, – поделились в учреждении.</text:p>
      <text:p text:style-name="Text_20_body">Волонтеры фиксировали сбор – удалось собрать 5 тысяч пластиковых пакетов, которые были отправлены на вторичную переработку в компанию «Умная среда». Взамен волонтеры получили экоскамью.</text:p>
      <text:p text:style-name="Text_20_body"><text:span text:style-name="T1">Фото vk.com/zdtdim</text:span></text:p>
      <text:p text:style-name="Text_20_body"><text:line-break/></text:p>
      <text:p text:style-name="Text_20_body">Адрес страницы: <text:a xlink:type="simple" xlink:href="http://st-krukovo.mos.ru/presscenter/news/detail/11645475.html" office:name=""><text:span text:style-name="Definition">http://st-krukovo.mos.ru/presscenter/news/detail/11645475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08:19:39Z</meta:creation-date>
    <dc:date>2023-06-19T08:19:39Z</dc:date>
  </office:meta>
</office:document-meta>
</file>