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школе-1528-прошло-профилактическое-мероприятие-сообщи-где-торгуют-смертью"/>В школе №1528 прошло профилактическое мероприятие «Сообщи, где торгуют смертью!»<text:bookmark-end text:name="в-школе-1528-прошло-профилактическое-мероприятие-сообщи-где-торгуют-смертью"/></text:h>
      <text:p text:style-name="First_20_paragraph">23.10.2023</text:p>
      <text:p text:style-name="Text_20_body"><text:span text:style-name="T1">23.10.2023</text:span></text:p>
      <text:p text:style-name="Text_20_body">20 октября 2023 года в ГБОУ «Школа № 1528», корпус 818, для обучающихся 7, 8 и 11 классов состоялось профилактическая лекция в рамках проведения общероссийской акции «Сообщи, где торгуют смертью!», ежегодно проводимой Министерством внутренних дел Российской Федерации. Участие в мероприятии приняли ответственный секретарь комиссии по делам несовершеннолетних и защите их прав района Старое Крюково Макеева Е.М., сотрудник ОНК УВД по Зеленоградскому АО ГУ МВД России по г. Москве Хальзова С.А. и инспектор отделения по делам несовершеннолетних ОМВД России по районам Силино и Старое Крюково г. Москвы Кузнецова О.М.</text:p>
      <text:p text:style-name="Text_20_body">Ребятам рассказали об уголовной и административной ответственности, предусмотренной законодательством РФ за правонарушения, связанные с незаконным оборотом наркотиков, большой акцент сделав именно на вовлечение несовершеннолетних в преступную деятельность, связанную с распространением наркотиков.</text:p>
      <text:p text:style-name="Text_20_body">Сотрудники полиции еще раз предостерегли подростков от неприятных ситуаций, рассказав о разных формах вовлечения несовершеннолетних в незаконный оборот наркотиков (квесты, игры в сети Интернет, группы в социальных сетях), а также привели конкретные примеры из практики работы подразделений. После проведенной лекции специалист КДНиЗП и сотрудники полиции ответили ребятам на волнующие их вопросы.</text:p>
      <text:p text:style-name="Text_20_body">Ответственный секретарь КДНиЗП района Старое Крюково г. Москвы Макеева Елена Михайловна разъяснила правовые последствия постановки несовершеннолетних на профилактический учет Комиссии по делам несовершеннолетних и защите их прав.</text:p>
      <text:p text:style-name="Text_20_body"><text:span text:style-name="T1">Ответственный секретарь КДНиЗП Е.М. Макеева</text:span></text:p>
      <text:p text:style-name="Text_20_body"><text:line-break/></text:p>
      <text:p text:style-name="Text_20_body"><text:line-break/></text:p>
      <text:p text:style-name="Text_20_body">Адрес страницы: <text:a xlink:type="simple" xlink:href="http://st-krukovo.mos.ru/presscenter/news/detail/11925047.html" office:name=""><text:span text:style-name="Definition">http://st-krukovo.mos.ru/presscenter/news/detail/11925047.html</text:span></text:a></text:p>
      <text:p text:style-name="Text_20_body"><text:a xlink:type="simple" xlink:href="http://st-krukovo.mos.ru" office:name=""><text:span text:style-name="Definition">Управа района Старое Крю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23T09:15:26Z</meta:creation-date>
    <dc:date>2023-10-23T09:15:26Z</dc:date>
  </office:meta>
</office:document-meta>
</file>