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ограмме-реновации-квартиры-в-зеленограде-получили-около-2-тысяч-человек"/>По программе реновации квартиры в Зеленограде получили около 2 тысяч человек<text:bookmark-end text:name="по-программе-реновации-квартиры-в-зеленограде-получили-около-2-тысяч-человек"/></text:h>
      <text:p text:style-name="First_20_paragraph">27.10.2023</text:p>
      <text:p text:style-name="Text_20_body"><text:span text:style-name="T1">27.10.2023</text:span></text:p>
      <text:p text:style-name="Text_20_body">Под заселение в округе переданы 6 новостроек. Еще одна сейчас находится на этапе строительства. Об этом рассказал м Москвы Сергей Собянин в своем Телегам-канале.</text:p>
      <text:p text:style-name="Text_20_body">– Всего в программу включили 34 старых дома, в которых живут порядка 7,1 тысячи человек, – отметил градоначальник.</text:p>
      <text:p text:style-name="Text_20_body">Развивается в округе и социальная инфраструктура. Особое внимание уделяется спортивным объектам. На Заречной улице введен в эксплуатацию физкультурно-оздоровительный комплекс с зоной для единоборств и 4 бассейнами. А на Середниковской улице на 45% готов спорткомплекс с тренажерным залом и двумя бассейнами.</text:p>
      <text:p text:style-name="Text_20_body"><text:span text:style-name="T1">Фото t.me/mos_sobyanin</text:span></text:p>
      <text:p text:style-name="Text_20_body"><text:line-break/></text:p>
      <text:p text:style-name="Text_20_body">Адрес страницы: <text:a xlink:type="simple" xlink:href="http://st-krukovo.mos.ru/presscenter/news/detail/11940596.html" office:name=""><text:span text:style-name="Definition">http://st-krukovo.mos.ru/presscenter/news/detail/1194059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7T13:22:51Z</meta:creation-date>
    <dc:date>2023-10-27T13:22:51Z</dc:date>
  </office:meta>
</office:document-meta>
</file>