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монтные-работы-на-площади-колумба-планируют-завершить-в-августе"/>Ремонтные работы на площади Колумба планируют завершить в августе<text:bookmark-end text:name="ремонтные-работы-на-площади-колумба-планируют-завершить-в-августе"/></text:h>
      <text:p text:style-name="First_20_paragraph">30.07.2024</text:p>
      <text:p text:style-name="Text_20_body"><text:span text:style-name="T1">30.07.2024</text:span></text:p>
      <text:p text:style-name="Text_20_body">В этом году в районе Старое Крюково приводят в порядок территорию, прилегающую к Дворцу творчества детей и молодежи. Строители демонтируют старые и устанавливают новые бордюры, обновляют асфальт. Работы начались первого июля и должны завершиться к десятому августа. Об этом сообщает медиакомпания «Зеленоград сегодня».</text:p>
      <text:p text:style-name="Text_20_body"><text:line-break/></text:p>
      <text:p text:style-name="Text_20_body">Также в августе стартуют работы по обустройству возле ДТДиМ дополнительной парковки площадью 350 кв. метров, рассчитанной на 25-26 машиномест. Она будет размещаться на улице Щербакова, где сейчас действует такая же объему открытая автостоянка. Работы планируется выполнить в течение месяца.</text:p>
      <text:p text:style-name="Text_20_body"><text:line-break/></text:p>
      <text:p text:style-name="Text_20_body"><text:span text:style-name="T1">Фото zelenograd-news.ru</text:span></text:p>
      <text:p text:style-name="Text_20_body"><text:line-break/></text:p>
      <text:p text:style-name="Text_20_body">Адрес страницы: <text:a xlink:type="simple" xlink:href="http://st-krukovo.mos.ru/presscenter/news/detail/12498691.html" office:name=""><text:span text:style-name="Definition">http://st-krukovo.mos.ru/presscenter/news/detail/1249869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3T01:40:04Z</meta:creation-date>
    <dc:date>2025-07-03T01:40:04Z</dc:date>
  </office:meta>
</office:document-meta>
</file>