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ь-домов-в-старом-крюково-включены-в-программу-капремонта-на-2030-2032-годы"/>Семь домов в Старом Крюково включены в программу капремонта на 2030-2032 годы<text:bookmark-end text:name="семь-домов-в-старом-крюково-включены-в-программу-капремонта-на-2030-2032-годы"/></text:h>
      <text:p text:style-name="First_20_paragraph">02.08.2024</text:p>
      <text:p text:style-name="Text_20_body"><text:span text:style-name="T1">02.08.2024</text:span></text:p>
      <text:p text:style-name="Text_20_body">Стали известны адреса многоквартирных домов 8-го и 9-го микрорайонов, в которых в 2030, 2031 и 2032 годах запланированы работы по капитальному ремонту общего имущества. Перечень семи жилых домов общей площадью 71 814 кв. метров согласовали на своем заседании депутаты муниципального округа Старое Крюково.</text:p>
      <text:p text:style-name="Text_20_body"><text:line-break/></text:p>
      <text:p text:style-name="Text_20_body">В план реализации региональной программы капремонта на 2030 год вошли корпуса 808 и 931, на 2031 год – корпуса 811 и 933, на 2032 год – корпуса 812, 922 и 924. Кроме того, в 2032 году в домах 826, 828 и 830 будут проводиться работы по замене лифтов, у которых закончился или истекает назначенный срок службы, составляющий 25 лет.</text:p>
      <text:p text:style-name="Text_20_body"><text:line-break/></text:p>
      <text:p text:style-name="Text_20_body"><text:span text:style-name="T1">Фото mos.ru</text:span></text:p>
      <text:p text:style-name="Text_20_body"><text:line-break/></text:p>
      <text:p text:style-name="Text_20_body">Адрес страницы: <text:a xlink:type="simple" xlink:href="http://st-krukovo.mos.ru/presscenter/news/detail/12504405.html" office:name=""><text:span text:style-name="Definition">http://st-krukovo.mos.ru/presscenter/news/detail/12504405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12:08:04Z</meta:creation-date>
    <dc:date>2025-06-18T12:08:04Z</dc:date>
  </office:meta>
</office:document-meta>
</file>