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реновации-завершена-в-6-районах-москвы-в-том-числе-в-старом-крюково"/>Программа реновации завершена в 6 районах Москвы, в том числе — в Старом Крюково<text:bookmark-end text:name="программа-реновации-завершена-в-6-районах-москвы-в-том-числе-в-старом-крюково"/></text:h>
      <text:p text:style-name="First_20_paragraph">24.08.2024</text:p>
      <text:p text:style-name="Text_20_body"><text:span text:style-name="T1">24.08.2024</text:span></text:p>
      <text:p text:style-name="Text_20_body">Семь лет назад в столице стартовала масштабная программа реновации. О ходе ее реализации рассказал заместитель мэра Москвы по вопросам градостроительной политики и строительства Владимир Ефимов.</text:p>
      <text:p text:style-name="Text_20_body"><text:line-break/></text:p>
      <text:p text:style-name="Text_20_body">Он отметил, что сегодня реновация охватывает 80 процентов столичных районов. Первый этап должен завершиться до конца 2024 года, однако в 47 районах Москвы он уже завершен. «Ряд принятых мер позволил также приблизить сроки новоселья ориентировочно для 14 тысяч москвичей из 100 старых домов, запланированных к расселению в рамках второго и третьего этапа», – добавил В. Ефимов. Вице-мэр назвал шесть районов столицы, где программа завершена полностью – это Северный и Молжаниновский районы, Коммунарка, Старое Крюково, Южное Медведково и Ясенево.</text:p>
      <text:p text:style-name="Text_20_body"><text:line-break/></text:p>
      <text:p text:style-name="Text_20_body">По словам руководителя Департамента градостроительной политики Владислава Овчинского, в городе уже отпраздновали новоселье 148 тысяч москвичей – участников программы реновации, еще около 20 тысяч находятся в процессе переезда или оформляют необходимую документацию. Новые квартиры с готовой улучшенной отделкой предоставлены в 308 жилых комплексах. Еще 14 новостроек ввели в эксплуатацию и готовят к передаче под заселение. Общая площадь стартовых площадок под строительство жилья для переселения москвичей сейчас составляет 10,2 млн. кв. м. Продолжается подбор дополнительных площадок.</text:p>
      <text:p text:style-name="Text_20_body"><text:line-break/></text:p>
      <text:p text:style-name="Text_20_body">Ранее мэр Москвы Сергей Собянин поручил увеличить темпы реализации программы реновации в два раза.</text:p>
      <text:p text:style-name="Text_20_body"><text:line-break/></text:p>
      <text:p text:style-name="Text_20_body"><text:span text:style-name="T1">Фото mos.ru</text:span></text:p>
      <text:p text:style-name="Text_20_body"><text:line-break/></text:p>
      <text:p text:style-name="Text_20_body">Адрес страницы: <text:a xlink:type="simple" xlink:href="http://st-krukovo.mos.ru/presscenter/news/detail/12534351.html" office:name=""><text:span text:style-name="Definition">http://st-krukovo.mos.ru/presscenter/news/detail/12534351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4T20:29:24Z</meta:creation-date>
    <dc:date>2024-08-24T20:29:24Z</dc:date>
  </office:meta>
</office:document-meta>
</file>