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емье-зеленоградских-ланей-пополнение"/>В семье зеленоградских ланей – пополнение<text:bookmark-end text:name="в-семье-зеленоградских-ланей-пополнение"/></text:h>
      <text:p text:style-name="First_20_paragraph">17.09.2024</text:p>
      <text:p text:style-name="Text_20_body"><text:span text:style-name="T1">17.09.2024</text:span></text:p>
      <text:p text:style-name="Text_20_body">Недавно у главных обитателей вольерного комплекса «Дом лани» в Зеленограде появился третий детеныш, и теперь их семейство состоит из 9 особей: двух самцов, четырех самок и троих малышей.</text:p>
      <text:p text:style-name="Text_20_body"><text:line-break/></text:p>
      <text:p text:style-name="Text_20_body">Как сообщили в комплексе, мама в течение 10 дней, как правило, прячет олененка в траве и не выводит в стадо. При рождении малыш обычно весит 3-4 кг. Заботливые мамы внимательно наблюдают за своим потомством и в случае опасности подают сигнал тревоги. Зато первые родившиеся малыши рыжего и пятнистого окраса охотно показываются посетителям вольерного комплекса.</text:p>
      <text:p text:style-name="Text_20_body"><text:line-break/></text:p>
      <text:p text:style-name="Text_20_body">Лани кормят своих малышей молоком, как правило, 4 месяца до наступления следующей беременности. Молодые особи держатся в стадах самок несколько лет. Затем взрослые молодые самцы живут отдельными группами. Половая зрелость наступает в возрасте 2-3 лет.</text:p>
      <text:p text:style-name="Text_20_body"><text:line-break/></text:p>
      <text:p text:style-name="Text_20_body"><text:span text:style-name="T1">Фото: vk.com/mospriroda_zelenograd</text:span></text:p>
      <text:p text:style-name="Text_20_body"><text:line-break/></text:p>
      <text:p text:style-name="Text_20_body">Адрес страницы: <text:a xlink:type="simple" xlink:href="http://st-krukovo.mos.ru/presscenter/news/detail/12570257.html" office:name=""><text:span text:style-name="Definition">http://st-krukovo.mos.ru/presscenter/news/detail/12570257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1T14:49:48Z</meta:creation-date>
    <dc:date>2025-02-11T14:49:48Z</dc:date>
  </office:meta>
</office:document-meta>
</file>