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ые-ремонтируемые-по-московскому-стандарту-школы-зеленограда-планируют-открыть-к-новому-учебному-году"/>Первые ремонтируемые по московскому стандарту школы Зеленограда планируют открыть к новому учебному году<text:bookmark-end text:name="первые-ремонтируемые-по-московскому-стандарту-школы-зеленограда-планируют-открыть-к-новому-учебному-году"/></text:h>
      <text:p text:style-name="First_20_paragraph">25.07.2025</text:p>
      <text:p text:style-name="Text_20_body"><text:span text:style-name="T1">25.07.2025</text:span></text:p>
      <text:p text:style-name="Text_20_body">С мая 2024 года на капитальный ремонт по новому стандарту «Московская школа» – по аналогии с модернизацией поликлиник по новому стандарту – в Зеленограде закрыты два здания школ №853 (корпус 1128) и №1151 (корпус 1469).</text:p>
      <text:p text:style-name="Text_20_body">Как сообщил заместитель префекта Зеленоградского округа Александр Чеботарев, ремонт в школах планируется завершить до 1 сентября 2025 года, чтобы дети начали новый учебный год в обновленном учреждении.</text:p>
      <text:p text:style-name="Text_20_body">– На период проведения капитального ремонта все ученики были переведены на обучение в ближайшие корпуса своих школ, – напомнил зампрефекта.</text:p>
      <text:p text:style-name="Text_20_body">Капитальный ремонт по новому стандарту предполагает ремонт фасада и кровли здания, замену оконных блоков, внутреннюю отделку помещений, замену инженерных коммуникаций и оснащение школы современным учебным, спортивным, технологическим оборудованием и мебелью. Все фасады учреждений будут выдержаны в одном стиле и цветовой гамме. Внутренние помещения и классы также будут выполнены в едином стандарте.</text:p>
      <text:p text:style-name="Text_20_body">– На неделе мы посмотрели ход работ в школе №853 в корпусе 1128. Ремонт находится в завершающей стадии: выполнено благоустройство, завершен ремонт фасада, завершаются чистовые работы в помещениях, уже начался завоз мебели для классов и кабинетов, – отметил Александр Чеботарев.</text:p>
      <text:p text:style-name="Text_20_body">С начала лета в Зеленограде закрылись на ремонт еще 6 зданий школ: корпус 314 – школа №609, корпус 1214 – школа №1353, корпус 1464 – школа №1151, корпус 1556 – школа №1194, корпус 1632 – школа 1150, улица 2-я Пятилетка, д.18а – школа №1912. Здесь ремонт также планируется завершить к началу будущего 2026 учебного года, чтобы дети 1 сентября пошли в обновленные учреждения.</text:p>
      <text:p text:style-name="Text_20_body"><text:span text:style-name="T1">Фото: mos.ru</text:span></text:p>
      <text:p text:style-name="Text_20_body"><text:line-break/></text:p>
      <text:p text:style-name="Text_20_body">Адрес страницы: <text:a xlink:type="simple" xlink:href="http://st-krukovo.mos.ru/presscenter/news/detail/13124272.html" office:name=""><text:span text:style-name="Definition">http://st-krukovo.mos.ru/presscenter/news/detail/13124272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5T12:56:16Z</meta:creation-date>
    <dc:date>2025-07-25T12:56:16Z</dc:date>
  </office:meta>
</office:document-meta>
</file>