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недельная-сводка-управления-по-зеленоградскому-ао-гу-мчс-россии-по-г.-москве-за-период-с-10.03.2015г.-по-16.03.2015г."/>Еженедельная сводка Управления по Зеленоградскому АО ГУ МЧС России по г. Москве за период с 10.03.2015г. по 16.03.2015г.<text:bookmark-end text:name="еженедельная-сводка-управления-по-зеленоградскому-ао-гу-мчс-россии-по-г.-москве-за-период-с-10.03.2015г.-по-16.03.2015г."/></text:h>
      <text:p text:style-name="First_20_paragraph">17.03.2015</text:p>
      <text:p text:style-name="Text_20_body">За указанный период на территории Зеленоградского округа чрезвычайных ситуаций не произошло, погибших в результате пожаров и загораний не допущено.</text:p>
      <text:p text:style-name="Text_20_body">Пожарно-спасательные подразделения гарнизона МЧС Зеленоградского округа совершили 38 выездов, в том числе - на пожарно - тактические учения и занятия на объектах округа – 7 выездов. По местам возникновения загорания распределились следующим образом: 15 случаев – загорания в мусоросборниках и мусорокамерах, 3 случая – подгорание пищи. Имели место13 ложных вызовов, мусор на улице 3 случая и 2 выезда на оказание помощи полиции и Московской области пожарно-спасательным формированиям, загорание травы 2случая.</text:p>
      <text:p text:style-name="Text_20_body"><text:span text:style-name="T1">С начала 2015 года на территории Зеленоградского АО произошло 23 пожар и 113 загорание. За указанный период на пожарах травмировано 5 человека (в 2014 году за аналогичный период травмировано 8 человека), 2 погибших. В сравнении с аналогичным периодом 2014 года количество пожаров уменьшилось на -23.3%, количество загораний в округе уменьшилось на -8,1%.</text:span><text:bookmark text:name="id__GoBack"/></text:p>
      <text:p text:style-name="Text_20_body">14 марта 2015 года в 16 часа 50 минут в диспетчерскую МЧС поступило сообщение от жильцов о возгорании в одной из квартир на 9 этаже по адресу: г. Зеленоград, корп. 2019, кв.22. где произошло загорание мебели в квартире и на балконе. В результате пожара никто не пострадал. Площадь пожара составила 20 кв.м. Предварительная причина пожара: устанавливается.</text:p>
      <text:p text:style-name="Text_20_body"><text:line-break/></text:p>
      <text:p text:style-name="Text_20_body">Адрес страницы: <text:a xlink:type="simple" xlink:href="http://st-krukovo.mos.ru/presscenter/news/detail/1661401.html" office:name=""><text:span text:style-name="Definition">http://st-krukovo.mos.ru/presscenter/news/detail/166140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7:26:13Z</meta:creation-date>
    <dc:date>2023-07-10T07:26:13Z</dc:date>
  </office:meta>
</office:document-meta>
</file>