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недельная-сводка-управления-по-зеленоградскому-ао-гу-мчс-россии-по-г.-москве-за-период-с-25.05.2015-г.-по-01.06.2015г."/>Еженедельная сводка Управления по Зеленоградскому АО ГУ МЧС России по г. Москве за период с 25.05.2015 г. по 01.06.2015г.<text:bookmark-end text:name="еженедельная-сводка-управления-по-зеленоградскому-ао-гу-мчс-россии-по-г.-москве-за-период-с-25.05.2015-г.-по-01.06.2015г."/></text:h>
      <text:p text:style-name="First_20_paragraph">01.06.2015</text:p>
      <text:p text:style-name="Text_20_body">За указанный период на территории Зеленоградского округа произошло 4 пожара, погибших и постадавших в результате пожаров и загораний не допущено.</text:p>
      <text:p text:style-name="Text_20_body">Пожарно-спасательные подразделения гарнизона МЧС Зеленоградского округа совершили 67 выездов. По местам возникновения загорания распределились следующим образом: 7 случаев – загорания в мусоросборниках и мусорокамерах, 5 случаев – подгорание пищи, прочее - 8 случаев. 1 выезд на оказание помощи Московской области пожарно-спасательным формированиям, мусор на открытой территории 1 случай, ложных 3 вызова.</text:p>
      <text:p text:style-name="Text_20_body"><text:span text:style-name="T1">С начала 2015 года на территории Зеленоградского АО произошло 58 пожаров и 274 загорания. За указанный период на пожарах травмировано 9 человек (в 2014 году за аналогичный период травмировано 10 человек), 2 погибших. В сравнении с аналогичным периодом 2014 года количество пожаров уменьшилось на 14.0%, количество загораний в округе уменьшилось на 13,0%.</text:span></text:p>
      <text:p text:style-name="Text_20_body">26 мая 2015 года в 15 часов 56 минут на телефон экстренного вызова поступило сообщение о пожаре по адресу: г. Зеленоград, ул.Заводская, д.21А. где на дороге происходило горение скутера на площади 1кв. м. Предварительная причина пожара – аварийный режим работы электросети.</text:p>
      <text:p text:style-name="Text_20_body">31 мая 2015 года в 10 часов 31 минуту на телефон экстренного вызова поступило сообщение о пожаре по адресу: г. Зеленоград, корп.1401, кв.128, где на балконе 5-го этажа происходило загорание тряпки. Площадь пожара составила 0,2 кв. м. Предварительная причина пожара - неосторожное обращение с огнем.</text:p>
      <text:p text:style-name="Text_20_body">01 июня 2015 года в 02 часа 06 минут на телефон экстренного вызова поступило сообщение о пожаре по адресу: г. Зеленоград, корп.1640, кв.220, где на балконе 3-го этажа происходило загорание оконной рамы. Площадь пожара составила 0,3 кв. м. Предварительная причина пожара - неосторожное обращение с огнем.</text:p>
      <text:p text:style-name="Text_20_body">01 июня 2015 года в 07 часов 34 минуты на телефон экстренного вызова поступило сообщение о пожаре по адресу: г. Зеленоград, корп.1005, кв.114, где на балконе 11-го этажа происходило загорание личных вещей и мебели. Площадь пожара составила 10 кв. м. Предварительная причина пожара - неосторожное обращение с огнем.</text:p>
      <text:p text:style-name="Text_20_body"><text:span text:style-name="T1">Управление по Зеленоградскому АО ГУ МЧС России по г. Москве предупреждает:</text:span></text:p>
      <text:p text:style-name="Text_20_body">Нередко пожары происходят в нежилых помещениях жилых домов: на лестничных площадках, в межквартирных коридорах, холлах и т.д. Жители, забывая, что указанная территория не является их собственностью, зачастую используют эти помещения не по назначению (захламляют крупно - габаритным мусором, устраивают курилки, выставляют транспортные средства, детские игрушки).</text:p>
      <text:p text:style-name="Text_20_body">В результате пути, предусмотренные для эвакуации, загромождаются, и, в случае возникновения пожара, жители оказываются в ловушке.</text:p>
      <text:p text:style-name="Text_20_body"><text:span text:style-name="T1">Будьте осторожны с огнем!</text:span></text:p>
      <text:p text:style-name="Text_20_body"><text:span text:style-name="T1">В каждой квартире или жилом доме рекомендуем иметь огнетушители.</text:span></text:p>
      <text:p text:style-name="Text_20_body">В случае обнаружения пожара вы можете воспользоваться как городской, так и мобильной связью для набора номеров</text:p>
      <text:p text:style-name="Text_20_body">экстренной службы МЧС: «101» или «112».</text:p>
      <text:p text:style-name="Text_20_body">Единый телефон доверия Главного управления МЧС России по г. Москве: +7 (495) 637 2222</text:p>
      <text:p text:style-name="Text_20_body"><text:line-break/></text:p>
      <text:p text:style-name="Text_20_body">Адрес страницы: <text:a xlink:type="simple" xlink:href="http://st-krukovo.mos.ru/presscenter/news/detail/1904211.html" office:name=""><text:span text:style-name="Definition">http://st-krukovo.mos.ru/presscenter/news/detail/190421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5T05:14:09Z</meta:creation-date>
    <dc:date>2024-09-05T05:14:09Z</dc:date>
  </office:meta>
</office:document-meta>
</file>