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писан-указ-о-назначении-выборов-депутатов-государственной-думы-федерального-собрания-рф-vii-созыва"/>Подписан Указ о назначении выборов депутатов Государственной Думы Федерального Собрания РФ VII созыва<text:bookmark-end text:name="подписан-указ-о-назначении-выборов-депутатов-государственной-думы-федерального-собрания-рф-vii-созыва"/></text:h>
      <text:p text:style-name="First_20_paragraph">21.06.2016</text:p>
      <text:p text:style-name="Text_20_body">Президент Российской Федерации Владимир Путин подписал <text:a xlink:type="simple" xlink:href="http://st-krukovo.mos.ru/%D1%83%D0%BA%D0%B0%D0%B7.pdf" office:name=""><text:span text:style-name="Definition">Указ о назначении выборов депутатов Государственной Думы Федерального Собрания РФ нового созыва на 18 сентября 2016 года.</text:span></text:a></text:p>
      <text:p text:style-name="Text_20_body"><text:line-break/></text:p>
      <text:p text:style-name="Text_20_body">Адрес страницы: <text:a xlink:type="simple" xlink:href="http://st-krukovo.mos.ru/presscenter/news/detail/3197043.html" office:name=""><text:span text:style-name="Definition">http://st-krukovo.mos.ru/presscenter/news/detail/3197043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0T12:00:36Z</meta:creation-date>
    <dc:date>2025-06-10T12:00:36Z</dc:date>
  </office:meta>
</office:document-meta>
</file>