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в-москве-завершена-подготовка-общественного-штаба-по-наблюдению-за-выборами"/>В Москве завершена подготовка Общественного штаба по наблюдению за выборами<text:bookmark-end text:name="в-москве-завершена-подготовка-общественного-штаба-по-наблюдению-за-выборами"/></text:h>
      <text:p text:style-name="First_20_paragraph">17.09.2016</text:p>
      <text:p text:style-name="Text_20_body">Спикер Мосгордумы Алексей Шапошников проинформировал журналистов, что Общественный штаб Москвы по наблюдению за выборами депутатов Госдумы готов к работе.</text:p>
      <text:p text:style-name="Text_20_body">«Мы проведем сегодня «нагрузочную» тренировку видеонаблюдателей, отработаем процесс наблюдения, логистику передачи информации - то есть полный цикл работы видеоцентра в день выборов депутатов Государственной Думы седьмого созыва. Две группы видеонаблюдателей знакомятся с порядком своей работы в день голосования, получают разъяснения, что именно они должны отслеживать на экранах, как распознать нарушение и что считается нештатной ситуацией», - рассказал А.Шапошников.</text:p>
      <text:p text:style-name="Text_20_body">Напомним, что Общественная палата Москвы утвердила создание штаба по наблюдению за выборами в Госдуму. Руководить работой Штаба будет главный редактор радиостанции «Эхо Москвы» Алексей Венедиктов, ранее избранный его главой. Заместители главы Штаба - член Общественной палаты Вадим Ковалев и председатель Мосгордумы А.Шапошников, который одновременно возглавляет видеоцентр общественного штаба.</text:p>
      <text:p text:style-name="Text_20_body">Для контроля за чистотой проведения выборов будут организованы взаимодействие с партиями и кандидатами, мониторинг видеозаписей с участков для голосования, выездные проверки участков, к работе которых появляются претензии.</text:p>
      <text:p text:style-name="Text_20_body">Всего на избирательных участках города Москвы работают 6,7 тыс. камер (3,4 тыс. участков).</text:p>
      <text:p text:style-name="Text_20_body">Напомним, что выборы в Госдуму пройдут завтра, 18 сентября 2016 г., по смешанной системе: из 450 депутатов 225 будут избраны по партийным спискам и единому федеральному округу, а еще 225 - по одномандатным округам. Партийный список допускается до распределения депутатских мандатов при результате более 5% голосов, а при результате более 3% партии получают госфинансирование и освобождаются от сбора подписей на следующих выборах в Госдуму.</text:p>
      <text:p text:style-name="Text_20_body">В районе Старое Крюково Зеленоградского АО завтра откроются 16 избирательных участков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 table:number-columns-spanned="5">
            <text:p text:style-name="Table_20_Contents"><text:span text:style-name="T1">Перечень</text:span></text:p>
            <text:p text:style-name="Table_20_Contents"><text:span text:style-name="T1">избирательных участков района Старое Крюково города Москвы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<text:span text:style-name="T1">3283</text:span></text:p>
          </table:table-cell>
          <table:table-cell table:style-name="TableRowCell" office:value-type="string">
            <text:p text:style-name="Table_20_Contents">803, 807, 808</text:p>
          </table:table-cell>
          <table:table-cell table:style-name="TableRowCell" office:value-type="string">
            <text:p text:style-name="Table_20_Contents">Корп.802,</text:p>
            <text:p text:style-name="Table_20_Contents">кв.326,комн. 2</text:p>
            <text:p text:style-name="Table_20_Contents">тел. <text:span text:style-name="T1">(499)710-1326</text:span></text:p>
          </table:table-cell>
          <table:table-cell table:style-name="TableRowCell" office:value-type="string">
            <text:p text:style-name="Table_20_Contents">Корп.818, гимназия №1528, 2 этаж рекреация справа</text:p>
            <text:p text:style-name="Table_20_Contents">тел. <text:span text:style-name="T1">(499)731-5611</text:span>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<text:span text:style-name="T1">3284</text:span></text:p>
          </table:table-cell>
          <table:table-cell table:style-name="TableRowCell" office:value-type="string">
            <text:p text:style-name="Table_20_Contents">801, 802</text:p>
          </table:table-cell>
          <table:table-cell table:style-name="TableRowCell" office:value-type="string">
            <text:p text:style-name="Table_20_Contents">Корп.802,</text:p>
            <text:p text:style-name="Table_20_Contents">кв.326,комн. 3</text:p>
            <text:p text:style-name="Table_20_Contents">тел. <text:span text:style-name="T1">(499)732-2451</text:span></text:p>
          </table:table-cell>
          <table:table-cell table:style-name="TableRowCell" office:value-type="string">
            <text:p text:style-name="Table_20_Contents">Корп.818, гимназия №1528, 2этаж</text:p>
            <text:p text:style-name="Table_20_Contents">спортивный зал</text:p>
            <text:p text:style-name="Table_20_Contents">тел. <text:span text:style-name="T1">(499)710-1246</text:span>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<text:span text:style-name="T1">3285</text:span></text:p>
          </table:table-cell>
          <table:table-cell table:style-name="TableRowCell" office:value-type="string">
            <text:p text:style-name="Table_20_Contents">810,811,812</text:p>
          </table:table-cell>
          <table:table-cell table:style-name="TableRowCell" office:value-type="string">
            <text:p text:style-name="Table_20_Contents">Корп.802,</text:p>
            <text:p text:style-name="Table_20_Contents">кв.326, комн. 1</text:p>
            <text:p text:style-name="Table_20_Contents">тел. <text:span text:style-name="T1">(499)732-1751</text:span></text:p>
          </table:table-cell>
          <table:table-cell table:style-name="TableRowCell" office:value-type="string">
            <text:p text:style-name="Table_20_Contents">Корп.818, гимназия №1528, 2этаж рекреация слева</text:p>
            <text:p text:style-name="Table_20_Contents">тел. <text:span text:style-name="T1">(499)729-0359</text:span>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<text:span text:style-name="T1">3286</text:span></text:p>
          </table:table-cell>
          <table:table-cell table:style-name="TableRowCell" office:value-type="string">
            <text:p text:style-name="Table_20_Contents">813, 814, 815</text:p>
          </table:table-cell>
          <table:table-cell table:style-name="TableRowCell" office:value-type="string">
            <text:p text:style-name="Table_20_Contents">Корп.818, гимназия №1528,</text:p>
            <text:p text:style-name="Table_20_Contents">методический кабинет</text:p>
            <text:p text:style-name="Table_20_Contents">тел. <text:span text:style-name="T1">(499)729-0351</text:span></text:p>
          </table:table-cell>
          <table:table-cell table:style-name="TableRowCell" office:value-type="string">
            <text:p text:style-name="Table_20_Contents">Корп.818, гимназия №1528, 2этаж</text:p>
            <text:p text:style-name="Table_20_Contents">актовый зал</text:p>
            <text:p text:style-name="Table_20_Contents">тел. <text:span text:style-name="T1">(499)710-3007</text:span></text:p>
          </table:table-cell>
        </table:table-row>
        <table:table-row>
          <table:table-cell table:style-name="TableRowCell" office:value-type="string">
            <text:p text:style-name="Table_20_Contents">5</text:p>
          </table:table-cell>
          <table:table-cell table:style-name="TableRowCell" office:value-type="string">
            <text:p text:style-name="Table_20_Contents"><text:span text:style-name="T1">3287</text:span></text:p>
          </table:table-cell>
          <table:table-cell table:style-name="TableRowCell" office:value-type="string">
            <text:p text:style-name="Table_20_Contents">929, 930, 830, 831, 832</text:p>
          </table:table-cell>
          <table:table-cell table:style-name="TableRowCell" office:value-type="string">
            <text:p text:style-name="Table_20_Contents">Корп.828, комн.1</text:p>
            <text:p text:style-name="Table_20_Contents">тел. <text:span text:style-name="T1">(499)732-2169</text:span></text:p>
          </table:table-cell>
          <table:table-cell table:style-name="TableRowCell" office:value-type="string">
            <text:p text:style-name="Table_20_Contents">Корп.828, МФЦ</text:p>
            <text:p text:style-name="Table_20_Contents">тел. <text:span text:style-name="T1">(499)731-4523</text:span></text:p>
          </table:table-cell>
        </table:table-row>
        <table:table-row>
          <table:table-cell table:style-name="TableRowCell" office:value-type="string">
            <text:p text:style-name="Table_20_Contents">6</text:p>
          </table:table-cell>
          <table:table-cell table:style-name="TableRowCell" office:value-type="string">
            <text:p text:style-name="Table_20_Contents"><text:span text:style-name="T1">3288</text:span></text:p>
          </table:table-cell>
          <table:table-cell table:style-name="TableRowCell" office:value-type="string">
            <text:p text:style-name="Table_20_Contents">820,826,828, 854,847</text:p>
          </table:table-cell>
          <table:table-cell table:style-name="TableRowCell" office:value-type="string">
            <text:p text:style-name="Table_20_Contents">Корп.828, комн.2</text:p>
            <text:p text:style-name="Table_20_Contents">тел. <text:span text:style-name="T1">(499)732-0061</text:span></text:p>
          </table:table-cell>
          <table:table-cell table:style-name="TableRowCell" office:value-type="string">
            <text:p text:style-name="Table_20_Contents">Корп.828, МФЦ</text:p>
            <text:p text:style-name="Table_20_Contents">тел. <text:span text:style-name="T1">(499)731-5489</text:span></text:p>
          </table:table-cell>
        </table:table-row>
        <table:table-row>
          <table:table-cell table:style-name="TableRowCell" office:value-type="string">
            <text:p text:style-name="Table_20_Contents">7</text:p>
          </table:table-cell>
          <table:table-cell table:style-name="TableRowCell" office:value-type="string">
            <text:p text:style-name="Table_20_Contents"><text:span text:style-name="T1">3289</text:span></text:p>
          </table:table-cell>
          <table:table-cell table:style-name="TableRowCell" office:value-type="string">
            <text:p text:style-name="Table_20_Contents">824, 828А, 828Б, 833,</text:p>
            <text:p text:style-name="Table_20_Contents">834 А, 834Б, 834В, 837</text:p>
          </table:table-cell>
          <table:table-cell table:style-name="TableRowCell" office:value-type="string">
            <text:p text:style-name="Table_20_Contents">Корп.828, комн.2</text:p>
            <text:p text:style-name="Table_20_Contents">тел. <text:span text:style-name="T1">(499)731-8803</text:span></text:p>
          </table:table-cell>
          <table:table-cell table:style-name="TableRowCell" office:value-type="string">
            <text:p text:style-name="Table_20_Contents">Корп.844, гимназия №1528, 1 этаж спортзал</text:p>
            <text:p text:style-name="Table_20_Contents">тел. <text:span text:style-name="T1">(499)731-5496</text:span></text:p>
          </table:table-cell>
        </table:table-row>
        <table:table-row>
          <table:table-cell table:style-name="TableRowCell" office:value-type="string">
            <text:p text:style-name="Table_20_Contents">8</text:p>
          </table:table-cell>
          <table:table-cell table:style-name="TableRowCell" office:value-type="string">
            <text:p text:style-name="Table_20_Contents"><text:span text:style-name="T1">3290</text:span></text:p>
          </table:table-cell>
          <table:table-cell table:style-name="TableRowCell" office:value-type="string">
            <text:p text:style-name="Table_20_Contents">839, 840, 841, 842, 848</text:p>
          </table:table-cell>
          <table:table-cell table:style-name="TableRowCell" office:value-type="string">
            <text:p text:style-name="Table_20_Contents">Корп.844, гимназия №1528, методический кабинет</text:p>
            <text:p text:style-name="Table_20_Contents">тел. <text:span text:style-name="T1">(499)731-9053</text:span></text:p>
          </table:table-cell>
          <table:table-cell table:style-name="TableRowCell" office:value-type="string">
            <text:p text:style-name="Table_20_Contents">Корп.844, гимназия №1528, 2 этаж рекреация</text:p>
            <text:p text:style-name="Table_20_Contents">тел. <text:span text:style-name="T1">(499)731-5649</text:span></text:p>
          </table:table-cell>
        </table:table-row>
        <table:table-row>
          <table:table-cell table:style-name="TableRowCell" office:value-type="string">
            <text:p text:style-name="Table_20_Contents">9</text:p>
          </table:table-cell>
          <table:table-cell table:style-name="TableRowCell" office:value-type="string">
            <text:p text:style-name="Table_20_Contents"><text:span text:style-name="T1">3291</text:span></text:p>
          </table:table-cell>
          <table:table-cell table:style-name="TableRowCell" office:value-type="string">
            <text:p text:style-name="Table_20_Contents">901, 902А, 904</text:p>
          </table:table-cell>
          <table:table-cell table:style-name="TableRowCell" office:value-type="string">
            <text:p text:style-name="Table_20_Contents">Корп.904,</text:p>
            <text:p text:style-name="Table_20_Contents">кв. 217, комн. 1</text:p>
            <text:p text:style-name="Table_20_Contents">тел. <text:span text:style-name="T1">(499)731-5301</text:span></text:p>
          </table:table-cell>
          <table:table-cell table:style-name="TableRowCell" office:value-type="string">
            <text:p text:style-name="Table_20_Contents">Корп. 913А,</text:p>
            <text:p text:style-name="Table_20_Contents">школа №853,</text:p>
            <text:p text:style-name="Table_20_Contents">2 этаж, актовый зал</text:p>
            <text:p text:style-name="Table_20_Contents">тел. <text:span text:style-name="T1">(499)731-3709</text:span></text:p>
          </table:table-cell>
        </table:table-row>
        <table:table-row>
          <table:table-cell table:style-name="TableRowCell" office:value-type="string">
            <text:p text:style-name="Table_20_Contents">10</text:p>
          </table:table-cell>
          <table:table-cell table:style-name="TableRowCell" office:value-type="string">
            <text:p text:style-name="Table_20_Contents"><text:span text:style-name="T1">3292</text:span></text:p>
          </table:table-cell>
          <table:table-cell table:style-name="TableRowCell" office:value-type="string">
            <text:p text:style-name="Table_20_Contents">914,915, 919</text:p>
          </table:table-cell>
          <table:table-cell table:style-name="TableRowCell" office:value-type="string">
            <text:p text:style-name="Table_20_Contents">Корп.904,</text:p>
            <text:p text:style-name="Table_20_Contents">кв. 217, комн. 3</text:p>
            <text:p text:style-name="Table_20_Contents">тел. <text:span text:style-name="T1">(499)732-2409</text:span></text:p>
          </table:table-cell>
          <table:table-cell table:style-name="TableRowCell" office:value-type="string">
            <text:p text:style-name="Table_20_Contents">Корп. 913А,</text:p>
            <text:p text:style-name="Table_20_Contents">школа № 853</text:p>
            <text:p text:style-name="Table_20_Contents">2этаж,</text:p>
            <text:p text:style-name="Table_20_Contents">рекреация</text:p>
            <text:p text:style-name="Table_20_Contents">тел. <text:span text:style-name="T1">(499)731-4914</text:span></text:p>
          </table:table-cell>
        </table:table-row>
        <table:table-row>
          <table:table-cell table:style-name="TableRowCell" office:value-type="string">
            <text:p text:style-name="Table_20_Contents">11</text:p>
          </table:table-cell>
          <table:table-cell table:style-name="TableRowCell" office:value-type="string">
            <text:p text:style-name="Table_20_Contents"><text:span text:style-name="T1">3293</text:span></text:p>
          </table:table-cell>
          <table:table-cell table:style-name="TableRowCell" office:value-type="string">
            <text:p text:style-name="Table_20_Contents">905, 906, 918</text:p>
          </table:table-cell>
          <table:table-cell table:style-name="TableRowCell" office:value-type="string">
            <text:p text:style-name="Table_20_Contents">Корп.904,</text:p>
            <text:p text:style-name="Table_20_Contents">кв. 217, комн. 2</text:p>
            <text:p text:style-name="Table_20_Contents">тел. <text:span text:style-name="T1">(499)731-6119</text:span></text:p>
          </table:table-cell>
          <table:table-cell table:style-name="TableRowCell" office:value-type="string">
            <text:p text:style-name="Table_20_Contents">Корп. 913А,</text:p>
            <text:p text:style-name="Table_20_Contents">школа №853,</text:p>
            <text:p text:style-name="Table_20_Contents">2 этаж, спортзал</text:p>
            <text:p text:style-name="Table_20_Contents">тел. <text:span text:style-name="T1">(499)731-1729</text:span></text:p>
          </table:table-cell>
        </table:table-row>
        <table:table-row>
          <table:table-cell table:style-name="TableRowCell" office:value-type="string">
            <text:p text:style-name="Table_20_Contents">12</text:p>
          </table:table-cell>
          <table:table-cell table:style-name="TableRowCell" office:value-type="string">
            <text:p text:style-name="Table_20_Contents"><text:span text:style-name="T1">3294</text:span></text:p>
          </table:table-cell>
          <table:table-cell table:style-name="TableRowCell" office:value-type="string">
            <text:p text:style-name="Table_20_Contents">902, 903</text:p>
          </table:table-cell>
          <table:table-cell table:style-name="TableRowCell" office:value-type="string">
            <text:p text:style-name="Table_20_Contents">Корп.909,</text:p>
            <text:p text:style-name="Table_20_Contents">ОПОП</text:p>
            <text:p text:style-name="Table_20_Contents">тел. <text:span text:style-name="T1">(499)732-1871</text:span></text:p>
          </table:table-cell>
          <table:table-cell table:style-name="TableRowCell" office:value-type="string">
            <text:p text:style-name="Table_20_Contents">Корп. 913А,</text:p>
            <text:p text:style-name="Table_20_Contents">школа № 853</text:p>
            <text:p text:style-name="Table_20_Contents">2 этаж рекреация</text:p>
            <text:p text:style-name="Table_20_Contents">тел. <text:span text:style-name="T1">(499)731-3401</text:span></text:p>
          </table:table-cell>
        </table:table-row>
        <table:table-row>
          <table:table-cell table:style-name="TableRowCell" office:value-type="string">
            <text:p text:style-name="Table_20_Contents">13</text:p>
          </table:table-cell>
          <table:table-cell table:style-name="TableRowCell" office:value-type="string">
            <text:p text:style-name="Table_20_Contents"><text:span text:style-name="T1">3295</text:span></text:p>
          </table:table-cell>
          <table:table-cell table:style-name="TableRowCell" office:value-type="string">
            <text:p text:style-name="Table_20_Contents">908, 909,913, 927</text:p>
          </table:table-cell>
          <table:table-cell table:style-name="TableRowCell" office:value-type="string">
            <text:p text:style-name="Table_20_Contents">Корп.901,</text:p>
            <text:p text:style-name="Table_20_Contents">кв. 183, комн. 2</text:p>
            <text:p text:style-name="Table_20_Contents">тел. <text:span text:style-name="T1">(499)732-2179</text:span></text:p>
          </table:table-cell>
          <table:table-cell table:style-name="TableRowCell" office:value-type="string">
            <text:p text:style-name="Table_20_Contents">Корп. 921А,</text:p>
            <text:p text:style-name="Table_20_Contents">школа 719,</text:p>
            <text:p text:style-name="Table_20_Contents">спортзал,</text:p>
            <text:p text:style-name="Table_20_Contents">2 этаж</text:p>
            <text:p text:style-name="Table_20_Contents">тел. <text:span text:style-name="T1">(499)731-3501</text:span></text:p>
          </table:table-cell>
        </table:table-row>
        <table:table-row>
          <table:table-cell table:style-name="TableRowCell" office:value-type="string">
            <text:p text:style-name="Table_20_Contents">14</text:p>
          </table:table-cell>
          <table:table-cell table:style-name="TableRowCell" office:value-type="string">
            <text:p text:style-name="Table_20_Contents"><text:span text:style-name="T1">3296</text:span></text:p>
          </table:table-cell>
          <table:table-cell table:style-name="TableRowCell" office:value-type="string">
            <text:p text:style-name="Table_20_Contents">921, 922,923, 926</text:p>
          </table:table-cell>
          <table:table-cell table:style-name="TableRowCell" office:value-type="string">
            <text:p text:style-name="Table_20_Contents">Корп.901,</text:p>
            <text:p text:style-name="Table_20_Contents">кв. 183, комн. 1</text:p>
            <text:p text:style-name="Table_20_Contents">тел. <text:span text:style-name="T1">(499)732-1631</text:span></text:p>
          </table:table-cell>
          <table:table-cell table:style-name="TableRowCell" office:value-type="string">
            <text:p text:style-name="Table_20_Contents">Корп. 921А,</text:p>
            <text:p text:style-name="Table_20_Contents">школа 719,</text:p>
            <text:p text:style-name="Table_20_Contents">актовый зал,</text:p>
            <text:p text:style-name="Table_20_Contents">2 этаж</text:p>
            <text:p text:style-name="Table_20_Contents">тел. <text:span text:style-name="T1">(499)731-5589</text:span></text:p>
          </table:table-cell>
        </table:table-row>
        <table:table-row>
          <table:table-cell table:style-name="TableRowCell" office:value-type="string">
            <text:p text:style-name="Table_20_Contents">15</text:p>
          </table:table-cell>
          <table:table-cell table:style-name="TableRowCell" office:value-type="string">
            <text:p text:style-name="Table_20_Contents"><text:span text:style-name="T1">3297</text:span></text:p>
          </table:table-cell>
          <table:table-cell table:style-name="TableRowCell" office:value-type="string">
            <text:p text:style-name="Table_20_Contents">924, 931, 933, 925</text:p>
          </table:table-cell>
          <table:table-cell table:style-name="TableRowCell" office:value-type="string">
            <text:p text:style-name="Table_20_Contents">Корп.909,</text:p>
            <text:p text:style-name="Table_20_Contents">ОПОП</text:p>
            <text:p text:style-name="Table_20_Contents">тел. <text:span text:style-name="T1">(499)732-1981</text:span></text:p>
          </table:table-cell>
          <table:table-cell table:style-name="TableRowCell" office:value-type="string">
            <text:p text:style-name="Table_20_Contents">Корп. 921А,</text:p>
            <text:p text:style-name="Table_20_Contents">школа № 719</text:p>
            <text:p text:style-name="Table_20_Contents">холл1этаж,</text:p>
            <text:p text:style-name="Table_20_Contents">левая сторона</text:p>
            <text:p text:style-name="Table_20_Contents">тел. <text:span text:style-name="T1">(499)731-9857</text:span></text:p>
          </table:table-cell>
        </table:table-row>
        <table:table-row>
          <table:table-cell table:style-name="TableRowCell" office:value-type="string">
            <text:p text:style-name="Table_20_Contents">16</text:p>
          </table:table-cell>
          <table:table-cell table:style-name="TableRowCell" office:value-type="string">
            <text:p text:style-name="Table_20_Contents"><text:span text:style-name="T1">3298</text:span></text:p>
          </table:table-cell>
          <table:table-cell table:style-name="TableRowCell" office:value-type="string">
            <text:p text:style-name="Table_20_Contents">916, 917, 920</text:p>
            <text:p text:style-name="Table_20_Contents">ул. Калинина, д.26 стр.А, д.26 стр.3А, 28, 30, 37 стр.2А, 39, 43, Панфиловский проспект д.40, 40 стр.1, 42, 42 стр.1, 46, 46 стр 1,</text:p>
            <text:p text:style-name="Table_20_Contents">ул. Рабочая д.19, 21, 23 стр.А, 25, 29, 31, 31 стр.1А,</text:p>
            <text:p text:style-name="Table_20_Contents">ул. Щербакова д.31, 33, 33 А, 33Б, 35, 39, 39А, 40, 43, 44, 46, 50</text:p>
          </table:table-cell>
          <table:table-cell table:style-name="TableRowCell" office:value-type="string">
            <text:p text:style-name="Table_20_Contents">Корп. 912,</text:p>
            <text:p text:style-name="Table_20_Contents">школа № 853,</text:p>
            <text:p text:style-name="Table_20_Contents">методический кабинет</text:p>
            <text:p text:style-name="Table_20_Contents">тел. <text:span text:style-name="T1">(499)731-5551</text:span></text:p>
          </table:table-cell>
          <table:table-cell table:style-name="TableRowCell" office:value-type="string">
            <text:p text:style-name="Table_20_Contents">Корп. 912, школа № 853,</text:p>
            <text:p text:style-name="Table_20_Contents">холл1этаж,</text:p>
            <text:p text:style-name="Table_20_Contents">левая сторона</text:p>
            <text:p text:style-name="Table_20_Contents">тел. <text:span text:style-name="T1">(499)731-5551</text:span>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st-krukovo.mos.ru/presscenter/news/detail/3765581.html" office:name=""><text:span text:style-name="Definition">http://st-krukovo.mos.ru/presscenter/news/detail/3765581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5T01:02:18Z</meta:creation-date>
    <dc:date>2025-06-15T01:02:18Z</dc:date>
  </office:meta>
</office:document-meta>
</file>