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лодые-парламентарии-из-старого-крюково-приняли-активное-участие-в-выборах"/>Молодые парламентарии из Старого Крюково приняли активное участие в выборах<text:bookmark-end text:name="молодые-парламентарии-из-старого-крюково-приняли-активное-участие-в-выборах"/></text:h>
      <text:p text:style-name="First_20_paragraph">19.09.2016</text:p>
      <text:p text:style-name="Text_20_body">Молодые парламентарии из Старого Крюково работали в избирательных кампаниях и на выборах в Госдуму. О том, чего ребятам удалось добиться за время участия в выборной деятельности, они рассказали лично.</text:p>
      <text:p text:style-name="Text_20_body"><text:span text:style-name="T1">Владимир Мохте,</text:span> лидер молодежных палат Зеленограда, председатель молодежной палаты при Мосгордуме, модератор образовательного проекта от Центра молодежного парламентаризма и Мосгоризбирком «Наблюдатель»:</text:p>
      <text:p text:style-name="Text_20_body">– Сколько человек из числа молодых парламентариев принимало участие в предвыборной кампании и самих выборах точно не знаю. Но, на мой взгляд, из каждой районной палаты Зеленограда – порядка 4-5 человек, то есть около 25 активистов.</text:p>
      <text:p text:style-name="Text_20_body">Последние полгода молодежные палаты были прямо-таки увлечены выборами, это стало для нас как хобби. В этой работе нас привлекло общее желание изучить процесс изнутри и понять, честно ли проходит голосование или все куплено? И вот, 18 сентября я разговаривал с нашими ребятами, и все, по правде говоря, несколько удивлены тем, что люди реально приходят, голосуют и никаких существенных нарушений на их участках не происходит.</text:p>
      <text:p text:style-name="Text_20_body">После работы в предвыборных кампаниях и на избирательных участках мы сделали самый важный для себя вывод – выборам можно доверять! И теперь сможем донести это до наших сверстников. Если тебе что-то не нравится или хочется изменить, так иди и проголосуй за того, кто сможет изменить ситуацию к лучшему. Либо сам завоюй доверие граждан и стань депутатом. Чтобы не появлялось желания говорить: «А там все решили без нас, мой голос ничего не значит».</text:p>
      <text:p text:style-name="Text_20_body"><text:span text:style-name="T1">Владимир Гришин,</text:span> резервист молодежной палаты района Старое Крюково, наблюдатель на избирательном участке №3283 (Зеленоград, 8 микрорайон):</text:p>
      <text:p text:style-name="Text_20_body">– Я впервые работал на выборах, поэтому для меня все было интересно, в диковинку. Раньше относился скептично к выборам, а сейчас, увидев процесс своими глазами, убедился, что они проходят честно.</text:p>
      <text:p text:style-name="Text_20_body">Как ни странно, но никаких курьезных случаев не было. Даже не залетали ворчуны со словами «Выборы куплены, все знают, кто победит». Разве что, когда я фотографировал с разных ракурсов участок, ко мне подошел один мужчина и говорит: «Эй, парень, хватит меня снимать, я сегодня не в форме». Или в одном бюллетене написали: «За родину! За Сталина!».</text:p>
      <text:p text:style-name="Text_20_body">О том, что можно стать наблюдателем, я узнал в молодежных палатах. Ездил в Центр молодежного парламентаризма на обучение – школу «Наблюдатель», где выступали известные ораторы, политики, журналисты и рассказывали, как проходят выборы и как следить за ходом голосования.</text:p>
      <text:p text:style-name="Text_20_body">На самом деле, работа на избирательном участке – это огромный опыт. Смотришь, наблюдаешь, как ведут себя люди, как берут бюллетени, с какими эмоциями, настроением, настроем, как работают члены комиссии и коллеги-наблюдатели. В целом участие в выборах, как и в молодежных палатах, помогло мне с самоопределением. Дальнейшая карьера ясна: планирую связать свою жизнь с политической деятельностью.</text:p>
      <text:p text:style-name="Text_20_body"><text:line-break/></text:p>
      <text:p text:style-name="Text_20_body">Адрес страницы: <text:a xlink:type="simple" xlink:href="http://st-krukovo.mos.ru/presscenter/news/detail/3778066.html" office:name=""><text:span text:style-name="Definition">http://st-krukovo.mos.ru/presscenter/news/detail/3778066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8T09:20:30Z</meta:creation-date>
    <dc:date>2024-09-08T09:20:30Z</dc:date>
  </office:meta>
</office:document-meta>
</file>