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избирателю"/>Памятка избирателю<text:bookmark-end text:name="памятка-избирателю"/></text:h>
      <text:p text:style-name="First_20_paragraph">16.03.2018</text:p>
      <text:p text:style-name="Text_20_body">Базовая информация, которую необходимо знать избирателю – в наглядных материалах Мосгоризбирком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st-krukovo.mos.ru/presscenter/news/detail/7202086.html" office:name=""><text:span text:style-name="Definition">http://st-krukovo.mos.ru/presscenter/news/detail/7202086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4T11:44:54Z</meta:creation-date>
    <dc:date>2023-07-04T11:44:54Z</dc:date>
  </office:meta>
</office:document-meta>
</file>