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выплате-пенсий-и-других-социальных-выплат-за-январь-2019-года"/>О выплате пенсий и других социальных выплат за январь 2019 года<text:bookmark-end text:name="о-выплате-пенсий-и-других-социальных-выплат-за-январь-2019-года"/></text:h>
      <text:p text:style-name="First_20_paragraph">20.12.2018</text:p>
      <text:p text:style-name="Text_20_body">ГУ- Главное управление ПФР №1 по г. Москве и Московской области сообщает, что на официальном сайте Пенсионного фонда Российской Федерации <text:a xlink:type="simple" xlink:href="http://www.pfrf.ru/" office:name=""><text:span text:style-name="Definition"><text:span text:style-name="T1">http://www.pfrf.ru/</text:span></text:span></text:a> размещена информация, что в связи с праздничными днями в январе 2019 года выплата пенсий и других социальных выплат за январь 2019 года будет осуществляться по следующему графику:</text:p>
      <text:p text:style-name="Text_20_body"><text:span text:style-name="T1">Управление федеральной почтовой службы г. Москвы - филиал ФГУП "Почта России":</text:span></text:p>
      <text:p text:style-name="Text_20_body">3 января 2019 года – за 3 января 2019 года;</text:p>
      <text:p text:style-name="Text_20_body">4 января 2019 года – за 4 и 7 января 2019 года;</text:p>
      <text:p text:style-name="Text_20_body">5 января 2019 года – за 5 и 6 января 2019 года;</text:p>
      <text:p text:style-name="Text_20_body">с 8 по 14 января 2019 года – по установленному графику;</text:p>
      <text:p text:style-name="Text_20_body">15 января 2019 года – за 15 и 17 января 2019 года;</text:p>
      <text:p text:style-name="Text_20_body">16 января 2019 года – за 16 и 18 января 2019 года;</text:p>
      <text:p text:style-name="Text_20_body"><text:span text:style-name="T1">УФПС Московской области - филиал ФГУП "Почта России" и альтернативные службы доставки пенсий на дом:</text:span></text:p>
      <text:p text:style-name="Text_20_body">с 3 января 2019 года – по установленному графику;</text:p>
      <text:p text:style-name="Text_20_body"><text:span text:style-name="T1">Финансово-кредитные учреждения:</text:span></text:p>
      <text:p text:style-name="Text_20_body">Сбербанк г.Москвы: 29 декабря 2018 года;</text:p>
      <text:p text:style-name="Text_20_body">Среднерусский банк Сбербанка РФ: 29 декабря 2018 года, 10 и 15 января 2019 года;</text:p>
      <text:p text:style-name="Text_20_body">Филиал «Центральный» банка ВТБ: 29 декабря 2018 года;</text:p>
      <text:p text:style-name="Text_20_body">Банк Возрождение: 29 декабря 2018 года;</text:p>
      <text:p text:style-name="Text_20_body">Другие кредитные учреждения: 10 января 2019 года.</text:p>
      <text:p text:style-name="Text_20_body"><text:line-break/></text:p>
      <text:p text:style-name="Text_20_body">Адрес страницы: <text:a xlink:type="simple" xlink:href="http://st-krukovo.mos.ru/presscenter/news/detail/7781096.html" office:name=""><text:span text:style-name="Definition">http://st-krukovo.mos.ru/presscenter/news/detail/7781096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22:19:09Z</meta:creation-date>
    <dc:date>2023-09-20T22:19:09Z</dc:date>
  </office:meta>
</office:document-meta>
</file>