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славяне-провели-мероприятие-и-в-мороз-и-в-стужу"/>ГБУ «Славяне» провели мероприятие «И в мороз, и в стужу»<text:bookmark-end text:name="гбу-славяне-провели-мероприятие-и-в-мороз-и-в-стужу"/></text:h>
      <text:p text:style-name="First_20_paragraph">12.02.2021</text:p>
      <text:p text:style-name="Text_20_body">11 февраля 2021 года специалистами ГБУ «Славяне» на бульварной зоне 8 микрорайона и на детских площадках у корпусов 826, 830 и 803 было проведено мероприятие «И в мороз, и в стужу».</text:p>
      <text:p text:style-name="Text_20_body">С детьми были проведены веселые игры и эстафеты. Все участники получили сладкие сувениры. Всего  в мероприятии приняли участие более 50 человек, из которых около 45 - несовершеннолетние.</text:p>
      <text:p text:style-name="Text_20_body"><text:line-break/></text:p>
      <text:p text:style-name="Text_20_body">Адрес страницы: <text:a xlink:type="simple" xlink:href="http://st-krukovo.mos.ru/presscenter/news/detail/9712167.html" office:name=""><text:span text:style-name="Definition">http://st-krukovo.mos.ru/presscenter/news/detail/9712167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45:40Z</meta:creation-date>
    <dc:date>2023-07-04T11:45:40Z</dc:date>
  </office:meta>
</office:document-meta>
</file>