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-жительницы-района-старое-крюково-благодарность-врачам"/>От жительницы района Старое Крюково: Благодарность врачам!<text:bookmark-end text:name="от-жительницы-района-старое-крюково-благодарность-врачам"/></text:h>
      <text:p text:style-name="First_20_paragraph">01.04.2021</text:p>
      <text:p text:style-name="Text_20_body">В управу района Старое Крюково обратилась жительница района с просьбой поблагодарить через прессу врачей Зеленоградской клинической больницы им М. П. Кончаловского. Выполняем это пожелание и размещаем оригинальный текст благодарности: </text:p>
      <text:p text:style-name="Text_20_body">- 3-го марта 2021 года я Белова Людмила Григорьевна поступила в Урологическое отделение городской клинической больницы им М. П. Кончаловского.</text:p>
      <text:p text:style-name="Text_20_body">Я была очень поражена чистотой и порядком царившем в данном заведении.</text:p>
      <text:p text:style-name="Text_20_body">Но пробыв в отделении несколько дней, я увидела не только порядок. Я ощутила душевность, внимательное отношение к больным, заботу и профессионализм.</text:p>
      <text:p text:style-name="Text_20_body">И все это создал заведующий урологическим отделением Цыганов Сергей Владимирович. Собрав вокруг себя талантливых врачей и младший обслуживающий персонал, создал благоприятный для выздоровления микроклимат.</text:p>
      <text:p text:style-name="Text_20_body">Приятно было ощущать, что я в надежных, талантливых руках и уверенность в скором выздоровлении.</text:p>
      <text:p text:style-name="Text_20_body">Хочу выразить огромную благодарность и низкий поклон</text:p>
      <text:p text:style-name="Text_20_body">Цыганову Сергею Владимировичу</text:p>
      <text:p text:style-name="Text_20_body">Соболеву Антону Сергеевичу</text:p>
      <text:p text:style-name="Text_20_body">Исакову Максиму Николаевичу</text:p>
      <text:p text:style-name="Text_20_body">Очень рада, что наша Россия не оскудела на хорошие дела, на людей, выполняющих свою работу с ответственностью, искренним участием и с теплотой душ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st-krukovo.mos.ru/presscenter/news/detail/9832653.html" office:name=""><text:span text:style-name="Definition">http://st-krukovo.mos.ru/presscenter/news/detail/9832653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7:22:55Z</meta:creation-date>
    <dc:date>2023-05-22T17:22:55Z</dc:date>
  </office:meta>
</office:document-meta>
</file>