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леноград-медицинская-помощь-в-праздничные-дни"/>Зеленоград: Медицинская помощь в праздничные дни<text:bookmark-end text:name="зеленоград-медицинская-помощь-в-праздничные-дни"/></text:h>
      <text:p text:style-name="First_20_paragraph">30.04.2021</text:p>
      <text:p text:style-name="Text_20_body"><text:span text:style-name="T1">Утвержден график работы подразделений ГКБ им. М. П. Кончаловского в период майских праздников. Также согласован порядок оказания специализированной медицинской помощи.</text:span></text:p>
      <text:p text:style-name="Text_20_body">Поздравляем вас с наступающими праздниками и желаем провести выходные дни без каких-либо неприятных последствий для здоровья. На случай, если вам или вашим близким понадобится медицинская помощь, составлен и утвержден график работы всех подразделений нашей клиники.</text:p>
      <text:p text:style-name="Text_20_body"><text:span text:style-name="T1">Стационарная медицинская помощь будет организована круглосуточно на базе больницы и перинатального центра.</text:span></text:p>
      <text:p text:style-name="Text_20_body">Круглосуточно работают телефоны:</text:p>
      <text:p text:style-name="Text_20_body">Ø Приемное отделение больницы: 8 (499) 735-02-13</text:p>
      <text:p text:style-name="Text_20_body">Ø Горячая линия больницы: 8 (925) 483-23-21</text:p>
      <text:p text:style-name="Text_20_body">Ø Приемное отделение перинатального центра: 8 (499) 729-25-10</text:p>
      <text:p text:style-name="Text_20_body">Ø Горячая линия перинатального центра: 8 (915) 309-83-36</text:p>
      <text:p text:style-name="Text_20_body"><text:span text:style-name="T1">Травматологический пункт для взрослых</text:span> – ежедневно и круглосуточно на базе филиала «Поликлиническое отделение № 2», по адресу: г. Зеленоград, корпус 2042.</text:p>
      <text:p text:style-name="Text_20_body"><text:span text:style-name="T1">Телефоны</text:span>: 8 (495) 210-26-83, 8 (495) 210-24-56</text:p>
      <text:p text:style-name="Text_20_body"><text:span text:style-name="T1">Отдел платных услуг в стационаре больницы:</text:span><text:line-break/><text:span text:style-name="T1">4, 5, 6 и 7 мая</text:span> – <text:span text:style-name="T1">с 09:00 до 14:00</text:span></text:p>
      <text:p text:style-name="Text_20_body">Телефон: 8 (499) 735-82-89</text:p>
      <text:p text:style-name="Text_20_body"><text:span text:style-name="T1">Порядок работы поликлиник:</text:span></text:p>
      <text:p text:style-name="Text_20_body"><text:span text:style-name="T1">1, 2, 9 и 10 мая –</text:span> с 09:00 до 16:00</text:p>
      <text:p text:style-name="Text_20_body"><text:span text:style-name="T1">Помощь на дому –</text:span> с 08:00 до 20:00 (прием вызовов – с 08:00 до 19:30)</text:p>
      <text:p text:style-name="Text_20_body"><text:span text:style-name="T1">3, 4, 5, 6, 7 и 8 мая</text:span> – с 09:00 до 18:00</text:p>
      <text:p text:style-name="Text_20_body"><text:span text:style-name="T1">Помощь на дому</text:span> – с 08:00 до 20:00 (прием вызовов – с 08:00 до 19:30)</text:p>
      <text:p text:style-name="Text_20_body"><text:span text:style-name="T1">Вакцинация против COVID-19 будет проводиться по предварительной записи с 8:00 до 20:00:</text:span></text:p>
      <text:p text:style-name="Text_20_body">· в Поликлиническом отделении № 1 – Каштановая аллея, д. 2, стр.7</text:p>
      <text:p text:style-name="Text_20_body">· в Поликлиническом отделении № 2 – корпус 2042</text:p>
      <text:p text:style-name="Text_20_body">· в Поликлиническом отделении № 4 – корпус 1460, стр. 1</text:p>
      <text:p text:style-name="Text_20_body"><text:span text:style-name="T1">Записаться можно на порталах mos.ru и emias.info, в мобильных приложениях «Госуслуги Москвы», «Моя Москва» и «ЕМИАС.ИНФО», в инфоматах медицинских организаций, а также в поликлиниках, позвонив по телефонам:</text:span></text:p>
      <text:p text:style-name="Text_20_body">· ФПО № 1 (Каштановая аллея, д. 2, стр.7) – 8 962-940-98-84</text:p>
      <text:p text:style-name="Text_20_body">· ФПО № 2 (корпус 2042) – 8 499-210-33-43</text:p>
      <text:p text:style-name="Text_20_body">· ФПО № 4 (корпус 1460) – 8 499-738-36-60</text:p>
      <text:p text:style-name="Text_20_body"><text:span text:style-name="T1">Специализированная медицинская помощь для взрослых (хирург, невролог, оториноларинголог, офтальмолог):</text:span></text:p>
      <text:p text:style-name="Text_20_body">· <text:span text:style-name="T1">1 мая – с 09:00 до 16:00</text:span> – на базе ФПО № 1, ул. Каштановая аллея, д. 2, стр.7.</text:p>
      <text:p text:style-name="Text_20_body">· <text:span text:style-name="T1">3 и 7 мая – с 09:00 до 18:00</text:span> – на базе ФПО № 5, корпус 1638</text:p>
      <text:p text:style-name="Text_20_body">· <text:span text:style-name="T1">4 и 8 мая – с 09:00 до 18:00</text:span> – на базе ФПО № 3, корпус 225, стр. 1.</text:p>
      <text:p text:style-name="Text_20_body">· <text:span text:style-name="T1">5 и 6 мая – с 09:00 до 18:00</text:span> – на базе ФПО № 2, корпус 2042.</text:p>
      <text:p text:style-name="Text_20_body">· <text:span text:style-name="T1">9 мая – с 09:00 до 16:00</text:span> – на базе ФПО № 4, корпус 1460, стр. 1</text:p>
      <text:p text:style-name="Text_20_body"><text:span text:style-name="T1">Аптечные пункты 3, 4, 5, 6, 7 и 8 мая работают во всех поликлинических отделениях с 09:00 до 18:00.</text:span></text:p>
      <text:p text:style-name="Text_20_body"><text:span text:style-name="T1">1, 2, 9 и 10 мая с 09:00 до 16:00 работает дежурный аптечный пункт № 74-1</text:span> на базе ФПО № 3, по адресу: Зеленоград, корп. 225, стр.1.</text:p>
      <text:p text:style-name="Text_20_body">Проезд: от станции Крюково автобусами №№ 1, 10, 12 до ост. «Кинотеатр «Электрон»</text:p>
      <text:p text:style-name="Text_20_body">Телефон: 8 (499) 736-40-59.</text:p>
      <text:p text:style-name="Text_20_body"><text:span text:style-name="T1">Филиал «Перинатальный центр» (ул. Александровка, дом 8)</text:span></text:p>
      <text:p text:style-name="Text_20_body">Ø Прием рожениц круглосуточно</text:p>
      <text:p text:style-name="Text_20_body">Ø Консультативно-диагностическое отделение и кабинет пренатальной диагностики на базе КДО:</text:p>
      <text:p text:style-name="Text_20_body"><text:span text:style-name="T1">1, 2, 3, 8, 9 и 10 мая</text:span> – <text:span text:style-name="T1">выходные дни</text:span></text:p>
      <text:p text:style-name="Text_20_body"><text:span text:style-name="T1">4, 5, 6 и 7 мая</text:span> – <text:span text:style-name="T1">с 09:00 до 14:00 Телефон: 8 (499) 729-27-90</text:span></text:p>
      <text:p text:style-name="Text_20_body"/>
      <text:p text:style-name="Text_20_body">Ø <text:span text:style-name="T1">Кабинет МФЦ не работает 1 и 9 мая.</text:span></text:p>
      <text:p text:style-name="Text_20_body"><text:span text:style-name="T1">В остальные дни в обычном порядке.</text:span></text:p>
      <text:p text:style-name="Text_20_body">Ø <text:span text:style-name="T1">Отдел платных услуг:</text:span><text:line-break/><text:span text:style-name="T1">5 и 7 мая</text:span> – <text:span text:style-name="T1">с 09:00 до 14:00</text:span><text:line-break/><text:span text:style-name="T1">3 и 9 мая</text:span> – <text:span text:style-name="T1">с 09:00 до 12:00</text:span></text:p>
      <text:p text:style-name="Text_20_body">Телефоны: 8 (499) 729-30-31, 8 (985) 780-37-31</text:p>
      <text:p text:style-name="Text_20_body"><text:span text:style-name="T1">Женская консультация филиала «Перинатальный центр»</text:span></text:p>
      <text:p text:style-name="Text_20_body"><text:span text:style-name="T1">Акушерско-гинекологическое отделение № 1</text:span></text:p>
      <text:p text:style-name="Text_20_body"><text:span text:style-name="T1">(ул. Каштановая аллея, д. 2, стр. 6)</text:span></text:p>
      <text:p text:style-name="Text_20_body"><text:span text:style-name="T1">1, 3, 4, 5, 6, 7 мая</text:span> – с 09:00 до 15:00</text:p>
      <text:p text:style-name="Text_20_body"><text:span text:style-name="T1">8 мая</text:span> – с 09:00 до 18:00</text:p>
      <text:p text:style-name="Text_20_body"><text:span text:style-name="T1">Акушерско-гинекологическое отделение № 2</text:span></text:p>
      <text:p text:style-name="Text_20_body"><text:span text:style-name="T1">(ул. Каштановая аллея, д. 2, стр. 6)</text:span></text:p>
      <text:p text:style-name="Text_20_body"><text:span text:style-name="T1">2, 4, 5, 6, 7, 8 и 9 мая</text:span> – с 09:00 до 15:00</text:p>
      <text:p text:style-name="Text_20_body"><text:span text:style-name="T1">3 мая</text:span> – с 09:00 до 18:00</text:p>
      <text:p text:style-name="Text_20_body"><text:span text:style-name="T1">Акушерско-гинекологическое отделение № 3</text:span></text:p>
      <text:p text:style-name="Text_20_body"><text:span text:style-name="T1">(Корпус 1460, стр. 1)</text:span></text:p>
      <text:p text:style-name="Text_20_body">3, 4, 5, 6, 7, 8 и 10 мая – с 09:00 до 15:00</text:p>
      <text:p text:style-name="Text_20_body"><text:span text:style-name="T1">Патологоанатомическое отделение больницы</text:span></text:p>
      <text:p text:style-name="Text_20_body"><text:span text:style-name="T1">1, 3, 5, 7 и 9 мая</text:span> – выходные дни</text:p>
      <text:p text:style-name="Text_20_body"><text:span text:style-name="T1">2, 4, 6, 8 и 10 мая</text:span> – с 09:00 до 14:00</text:p>
      <text:p text:style-name="Text_20_body">В случае необходимости будет осуществляться выдача тел умерших в выходные и праздничные дни по предварительной договоренности с родственниками умерших (погибших).</text:p>
      <text:p text:style-name="Text_20_body">Прием тел умерших (погибших) будет осуществляться круглосуточно, без выходных.</text:p>
      <text:p text:style-name="Text_20_body"><text:line-break/></text:p>
      <text:p text:style-name="Text_20_body">Адрес страницы: <text:a xlink:type="simple" xlink:href="http://st-krukovo.mos.ru/presscenter/news/detail/9920882.html" office:name=""><text:span text:style-name="Definition">http://st-krukovo.mos.ru/presscenter/news/detail/9920882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1:44:29Z</meta:creation-date>
    <dc:date>2023-07-04T11:44:29Z</dc:date>
  </office:meta>
</office:document-meta>
</file>