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31-января-по-07-февраля-2022-года"/>О текущей ситуации в округе с 31 января по 07 февраля 2022 года<text:bookmark-end text:name="о-текущей-ситуации-в-округе-с-31-января-по-07-февраля-2022-года"/></text:h>
      <text:p text:style-name="First_20_paragraph">07.02.2022</text:p>
      <text:p text:style-name="Text_20_body">За период с 08:00 <text:span text:style-name="T1">31</text:span> января по 08:00 <text:span text:style-name="T1">07</text:span> февраля 2022 года пожарно-спасательные подразделения на территории округа совершили <text:span text:style-name="T1">46</text:span> выездов, из них:<text:line-break/><text:line-break/>На пожар <text:span text:style-name="T1">4</text:span> выезда:</text:p>
      <text:p text:style-name="Text_20_body">- 04.02.2022 г. по адресу: Зеленоград, корп. 1605, под. 2, произошло загорание мусора в м/камере на площади 0,5 квадратных метров. Наиболее вероятной причиной пожара явилось неосторожное обращение с огнем.</text:p>
      <text:p text:style-name="Text_20_body">- 04.02.2022 г. по адресу: Зеленоград, Георгиевский проспект, дом 37, корпус 2 произошло загорание мусора в м/контейнере на площади 6 квадратных метров. Наиболее вероятной причиной пожара явилось неосторожное обращение с огнем.</text:p>
      <text:p text:style-name="Text_20_body">- 06.02.2022 г. по адресу: Зеленоград, Берёзовая аллея, дом 3 произошло загорание мусора в м/контейнере на площади 6 квадратных метров. Наиболее вероятной причиной пожара явилось неосторожное обращение с огнем.</text:p>
      <text:p text:style-name="Text_20_body">- 06.02.2022 г. по адресу: Зеленоград, корп. 1454, под. 1 произошло загорание мусора в м/камере на площади 1 квадратный метр. Наиболее вероятной причиной пожара явилось неосторожное обращение с огнем.</text:p>
      <text:p text:style-name="Text_20_body">Для отработки практических действий в случае пожара и других чрезвычайных ситуаций, а также в целях осуществления профилактической работы (спецнаряд/ патрулирование) совершили <text:span text:style-name="T1">7</text:span> выездов</text:p>
      <text:p text:style-name="Text_20_body">На ложное срабатывание в жилом секторе <text:span text:style-name="T1">3</text:span> выезда</text:p>
      <text:p text:style-name="Text_20_body">На ложное срабатывание АПС Стрелец-мониторинг <text:span text:style-name="T1">3</text:span> выезда</text:p>
      <text:p text:style-name="Text_20_body"><text:line-break/>Для оказания помощи населению совершили <text:span text:style-name="T1">26</text:span> выездов</text:p>
      <text:p text:style-name="Text_20_body">Для оказания помощи Московской области <text:span text:style-name="T1">3</text:span> выезда<text:line-break/><text:line-break/></text:p>
      <text:p text:style-name="Text_20_body"><text:span text:style-name="T1">Помните, в случае обнаружения очагов возгорания незамедлительно звоните по телефону «01» или «101»</text:span></text:p>
      <text:p text:style-name="Text_20_body"><text:line-break/></text:p>
      <text:p text:style-name="Text_20_body">Адрес страницы: <text:a xlink:type="simple" xlink:href="http://st-krukovo.mos.ru/safety-and-security/mes-101/summary-MCHS/detail/10600531.html" office:name=""><text:span text:style-name="Definition">http://st-krukovo.mos.ru/safety-and-security/mes-101/summary-MCHS/detail/10600531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0T14:19:54Z</meta:creation-date>
    <dc:date>2024-08-30T14:19:54Z</dc:date>
  </office:meta>
</office:document-meta>
</file>