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-текущей-ситуации-в-округе-с-17-по-24-октября-2022-года"/>О текущей ситуации в округе с 17 по 24 октября 2022 года<text:bookmark-end text:name="о-текущей-ситуации-в-округе-с-17-по-24-октября-2022-года"/></text:h>
      <text:p text:style-name="First_20_paragraph">24.10.2022</text:p>
      <text:p text:style-name="Text_20_body">За период с 08:00 17 октября по 08:00 24 октября 2022 года пожарно-спасательные подразделения на территории округа совершили 62 выезда, из них:<text:line-break/><text:line-break/>На пожар 3 выезда:<text:line-break/><text:line-break/>-21.10.2022 г. по адресу: Зеленоград, корп. 1105, произошло загорание мусора в м/камере на площади 4 кв.м. Наиболее вероятной причиной пожара явилось неосторожное обращение с огнем.<text:line-break/><text:line-break/>-22.10.2022 г. по адресу: Зеленоград, корп. 1551, произошло загорание мусора в м/камере на площади 4 кв.м. Наиболее вероятной причиной пожара явилось неосторожное обращение с огнем.<text:line-break/><text:line-break/>-23.10.2022 г. по адресу: Зеленоград, корп. 1462, произошло загорание мусора в м/камере на площади 1 кв.м. Наиболее вероятной причиной пожара явилось неосторожное обращение с огнем.<text:line-break/><text:line-break/>Для отработки практических действий в случае пожара и других чрезвычайных ситуаций, а также в целях осуществления профилактической работы (спецнаряд/ патрулирование) совершили 46 выездов.<text:line-break/><text:line-break/>На ложное срабатывание в жилом секторе 1 выезд;<text:line-break/><text:line-break/>На ложное срабатывание АПС Стрелец-мониторинг 3 выезда;<text:line-break/><text:line-break/>Для оказания помощи населению совершили 3 выезда;<text:line-break/><text:line-break/>Для оказания помощи Московской области 6 выездов.<text:line-break/><text:line-break/><text:line-break/>Управление по ЗелАО Главного управления МЧС России по г. Москве напоминает о необходимости соблюдения правил безопасности – помните, от этого зависит Ваша жизнь и жизнь Ваших близких.</text:p>
      <text:p text:style-name="Text_20_body"><text:line-break/></text:p>
      <text:p text:style-name="Text_20_body">Адрес страницы: <text:a xlink:type="simple" xlink:href="http://st-krukovo.mos.ru/safety-and-security/mes-101/summary-MCHS/detail/11151422.html" office:name=""><text:span text:style-name="Definition">http://st-krukovo.mos.ru/safety-and-security/mes-101/summary-MCHS/detail/11151422.html</text:span></text:a></text:p>
      <text:p text:style-name="Text_20_body"><text:a xlink:type="simple" xlink:href="http://st-krukovo.mos.ru" office:name=""><text:span text:style-name="Definition">Управа района Старое Крюк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04T12:00:29Z</meta:creation-date>
    <dc:date>2023-07-04T12:00:29Z</dc:date>
  </office:meta>
</office:document-meta>
</file>