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09-по-16-января-2023-года"/>О текущей ситуации в округе с 09 по 16 января 2023 года<text:bookmark-end text:name="о-текущей-ситуации-в-округе-с-09-по-16-января-2023-года"/></text:h>
      <text:p text:style-name="First_20_paragraph">16.01.2023</text:p>
      <text:p text:style-name="Text_20_body">За период с 08:00 «09» января 2023 года по 08:00 «16» января 2023 года пожарно-спасательные подразделения на территории округа совершили 71 выезд, из них:<text:line-break/><text:line-break/>На пожар 1 выезд:<text:line-break/><text:line-break/>10.01.2023 г. по адресу: Зеленоград, корп. 1106, произошло загорание мусора в подвале на площади 1 кв.м. Лик<text:span text:style-name="T1">в</text:span>идация до прибытия пожарно-спасательных подразделений.<text:line-break/><text:line-break/>Для отработки практических действий в случае пожара и других<text:line-break/>чрезвычайных ситуаций, а также в целях осуществления профилактической работы (спецнаряд/патрулирование) совершили 45 выездов.<text:line-break/><text:line-break/>На ложное срабатывание АПС Стрелец-мониторинг 5 выездов;<text:line-break/><text:line-break/>На ложное срабатывание в жилом секторе 5 выездов;<text:line-break/><text:line-break/>На дорожно-транспортное происшествие 1 выезд;<text:line-break/><text:line-break/>Для оказания помощи населению совершили 7 выездов;<text:line-break/><text:line-break/>Для оказания помощи Московской области 7 выездов.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347948.html" office:name=""><text:span text:style-name="Definition">http://st-krukovo.mos.ru/safety-and-security/mes-101/summary-MCHS/detail/11347948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1:17:46Z</meta:creation-date>
    <dc:date>2023-05-23T21:17:46Z</dc:date>
  </office:meta>
</office:document-meta>
</file>