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23-по-30-января-2023-года"/>О текущей ситуации в округе с 23 по 30 января 2023 года<text:bookmark-end text:name="о-текущей-ситуации-в-округе-с-23-по-30-января-2023-года"/></text:h>
      <text:p text:style-name="First_20_paragraph">31.01.2023</text:p>
      <text:p text:style-name="Text_20_body">За период с 08:00 «23» января 2023 года по 08:00 «30» января 2023 года пожарно-спасательные подразделения на территории округа совершили 64 выезда, из них:<text:line-break/><text:line-break/>Для отработки практических действий в случае пожара и других чрезвычайных ситуаций, а также в целях осуществления профилактической работы (спецнаряд/патрулирование) совершили 48 выездов.<text:line-break/><text:line-break/>На ложное срабатывание АПС Стрелец-мониторинг 4 выезда;<text:line-break/><text:line-break/>На ложное срабатывание в жилом секторе 1 выезд;<text:line-break/><text:line-break/>На дорожно-транспортное происшествие 1 выезд;<text:line-break/><text:line-break/>Для оказания помощи населению совершили 7 выездов;<text:line-break/><text:line-break/>Для оказания помощи Московской области 3 выезда.<text:line-break/><text:line-break/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t-krukovo.mos.ru/safety-and-security/mes-101/summary-MCHS/detail/11379544.html" office:name=""><text:span text:style-name="Definition">http://st-krukovo.mos.ru/safety-and-security/mes-101/summary-MCHS/detail/11379544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2:00:15Z</meta:creation-date>
    <dc:date>2023-07-04T12:00:15Z</dc:date>
  </office:meta>
</office:document-meta>
</file>